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амовническая-межрайонная-прокуратура-приняла-меры-реагирования-в-связи-с-нарушениями-трудового-законодательства-в-части-охраны-труда"/>Хамовническая межрайонная прокуратура приняла меры реагирования в связи с нарушениями трудового законодательства в части охраны труда<text:bookmark-end text:name="хамовническая-межрайонная-прокуратура-приняла-меры-реагирования-в-связи-с-нарушениями-трудового-законодательства-в-части-охраны-труда"/></text:h>
      <text:p text:style-name="First_20_paragraph">18.12.2024</text:p>
      <text:p text:style-name="Text_20_body">Хамовническая межрайонная прокуратура провела проверку<text:line-break/>соблюдения требований законодательства об охране труда и о профилактике производственного травматизма при проведении строительных работ.</text:p>
      <text:p text:style-name="Text_20_body">Выходом на строительный объект установлено, что в нарушение ст. 22, 214, 221 ТК РФ у рабочих отсутствовали средства индивидуальной защиты, а именно: брюки, светоотражающий жилет.</text:p>
      <text:p text:style-name="Text_20_body">В нарушение ст. 219 ТК РФ журналы вводного инструктажа и инструктажа по охране труда на рабочем месте не разработаны.</text:p>
      <text:p text:style-name="Text_20_body">В зоне работы специальной техники предупреждающие знаки<text:line-break/>не установлены, в зоне строительной площадки отсутствует контур заземления бытовых и складских помещений.</text:p>
      <text:p text:style-name="Text_20_body">Прокурор внес в адрес генерального директора организации представление и возбудил в отношении юридического и должностного лица дела об административном правонарушении по ч. 1 ст. 5.27.1 КоАП РФ (нарушение государственных нормативных требований охраны труда, содержащихся в федеральных законах и иных нормативных правовых актах Российской Федерации).</text:p>
      <text:p text:style-name="Text_20_body">Виновные лица привлечены к административной ответственности в виде штрафов на общую сумму 52 тыс. рублей.</text:p>
      <text:p text:style-name="Text_20_body">В результате принятых мер прокурорского реагирования организацией выявленные нарушения устранены, всем рабочим выданы средства индивидуальной защиты.</text:p>
      <text:p text:style-name="Text_20_body"><text:line-break/></text:p>
      <text:p text:style-name="Text_20_body">Адрес страницы: <text:a xlink:type="simple" xlink:href="http://hamovniki.mos.ru/administrative-authority-shall-inform/detail/12725572.html" office:name=""><text:span text:style-name="Definition">http://hamovniki.mos.ru/administrative-authority-shall-inform/detail/1272557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8:27Z</meta:creation-date>
    <dc:date>2024-12-18T07:38:27Z</dc:date>
  </office:meta>
</office:document-meta>
</file>