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ь-столицы-осужден-за-неуплату-без-уважительных-причин-средств-на-содержание-несовершеннолетних-детей"/>Житель столицы осужден за неуплату без уважительных причин средств на содержание несовершеннолетних детей<text:bookmark-end text:name="житель-столицы-осужден-за-неуплату-без-уважительных-причин-средств-на-содержание-несовершеннолетних-детей"/></text:h>
      <text:p text:style-name="First_20_paragraph">18.12.2024</text:p>
      <text:p text:style-name="Text_20_body">Хамовнический районный суд г. Москвы вынес обвинительный приговор по уголовному делу в отношении 43-летнего мужчины. Он осужден за совершение преступления, предусмотренного ч. 1 ст. 157 УК РФ (неуплата родителем без уважительных причин в нарушение решения суда средств на содержание несовершеннолетних детей, если это деяние совершено неоднократно).</text:p>
      <text:p text:style-name="Text_20_body">Установлено, что мужчина, обязанный по решению суда выплачивать алименты на содержание несовершеннолетних детей 2007 и 2008 г.р., будучи подвергнутым административному наказанию за неуплату средств в течении двух и более месяцев со дня возбуждения исполнительного производства, без уважительных причин денежные средства не перечислял.</text:p>
      <text:p text:style-name="Text_20_body">Общая задолженность по уплате средств на содержание несовершеннолетних детей по исполнительному производству составила свыше 315 тысяч рублей.</text:p>
      <text:p text:style-name="Text_20_body">С учетом мнения государственного обвинителя Хамовнической межрайонной прокуратуры суд приговорил мужчину к исправительным работам на 8 месяцев с удержанием из заработной платы в доход государства 10 %.</text:p>
      <text:p text:style-name="Text_20_body">Приговор в законную силу не вступил.</text:p>
      <text:p text:style-name="Text_20_body"><text:line-break/></text:p>
      <text:p text:style-name="Text_20_body">Адрес страницы: <text:a xlink:type="simple" xlink:href="http://hamovniki.mos.ru/administrative-authority-shall-inform/detail/12725573.html" office:name=""><text:span text:style-name="Definition">http://hamovniki.mos.ru/administrative-authority-shall-inform/detail/1272557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39:29Z</meta:creation-date>
    <dc:date>2024-12-18T07:39:29Z</dc:date>
  </office:meta>
</office:document-meta>
</file>