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-нарушение-законодательства-о-средствах-массовой-информации-по-инициативе-хамовнической-межрайонной-прокуратуры-виновное-лицо-привлечено-к-административной-ответственности"/>За нарушение законодательства о средствах массовой информации по инициативе Хамовнической межрайонной прокуратуры виновное лицо привлечено к административной ответственности<text:bookmark-end text:name="за-нарушение-законодательства-о-средствах-массовой-информации-по-инициативе-хамовнической-межрайонной-прокуратуры-виновное-лицо-привлечено-к-административной-ответственности"/></text:h>
      <text:p text:style-name="First_20_paragraph">18.12.2024</text:p>
      <text:p text:style-name="Text_20_body">Хамовническая межрайонная прокуратура по обращению главного редактора сетевого издания провела проверку исполнения требований законодательства о средствах массовой информации со стороны Банка.</text:p>
      <text:p text:style-name="Text_20_body">В ходе проверки установлено, что 28.06.2024 на электронную почту Банка, которая размещена на официальном сайте, поступил запрос редакции сетевого издания о предоставлении информации.</text:p>
      <text:p text:style-name="Text_20_body">Однако в нарушение семидневного срока, установленного Законом Российской Федерации «О средствах массовой информации» ответ на указанный запрос направлен лишь 18.07.2024.</text:p>
      <text:p text:style-name="Text_20_body">В связи с выявленными нарушениями межрайонный прокурор внес в адрес руководителя учреждения представление, которое рассмотрено и удовлетворено.</text:p>
      <text:p text:style-name="Text_20_body">В отношении должностного лица возбуждено дело<text:line-break/>об административном правонарушении, предусмотренном ст. 5.39 КоАП РФ (неправомерный отказ в предоставлении гражданину, в том числе адвокату в связи с поступившим от него адвокатским запросом, и (или) организации информации, предоставление которой предусмотрено федеральными законами, несвоевременное ее предоставление либо предоставление заведомо недостоверной информации).</text:p>
      <text:p text:style-name="Text_20_body">Постановлением мирового судьи виновное лицо привлечено<text:line-break/>к административной ответственности в виде штрафа в размере 5 тыс. рублей.</text:p>
      <text:p text:style-name="Text_20_body">Банком приняты меры по недопущению нарушения законодательства<text:line-break/>о средствах массовой информации впредь.</text:p>
      <text:p text:style-name="Text_20_body"><text:line-break/></text:p>
      <text:p text:style-name="Text_20_body">Адрес страницы: <text:a xlink:type="simple" xlink:href="http://hamovniki.mos.ru/administrative-authority-shall-inform/detail/12725574.html" office:name=""><text:span text:style-name="Definition">http://hamovniki.mos.ru/administrative-authority-shall-inform/detail/12725574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7:40:22Z</meta:creation-date>
    <dc:date>2024-12-18T07:40:22Z</dc:date>
  </office:meta>
</office:document-meta>
</file>