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несен-приговор-по-уголовному-делу-о-неуплате-без-уважительных-причин-средств-на-содержание-несовершеннолетнего-ребенка"/>Вынесен приговор по уголовному делу о неуплате без уважительных причин средств на содержание несовершеннолетнего ребенка<text:bookmark-end text:name="вынесен-приговор-по-уголовному-делу-о-неуплате-без-уважительных-причин-средств-на-содержание-несовершеннолетнего-ребенка"/></text:h>
      <text:p text:style-name="First_20_paragraph">18.12.2024</text:p>
      <text:p text:style-name="Text_20_body">Хамовнический районный суд г. Москвы вынес обвинительный приговор по уголовному делу в отношении 46-летнего мужчины. Он осужден за совершение преступления, предусмотренного ч. 1 ст. 157 УК РФ (неуплата родителем без уважительных причин в нарушение решения суда средств на содержание несовершеннолетних детей, если это деяние совершено неоднократно).</text:p>
      <text:p text:style-name="Text_20_body">Установлено, что мужчина, обязанный по решению суда выплачивать алименты на содержание несовершеннолетнего ребенка, будучи подвергнутым административному наказанию за неуплату средств в течении двух и более месяцев со дня возбуждения исполнительного производства, без уважительных причин денежные средства не перечислял.</text:p>
      <text:p text:style-name="Text_20_body">Общая задолженность по уплате средств на содержание ребенка по исполнительному производству составила свыше 1,2 млн рублей.</text:p>
      <text:p text:style-name="Text_20_body">С учетом мнения государственного обвинителя Хамовнической межрайонной прокуратуры суд приговорил мужчину к исправительным работам на 7 месяцев с удержанием из заработной платы 5% в доход государства.</text:p>
      <text:p text:style-name="Text_20_body">Приговор в законную силу не вступил.</text:p>
      <text:p text:style-name="Text_20_body"><text:line-break/></text:p>
      <text:p text:style-name="Text_20_body">Адрес страницы: <text:a xlink:type="simple" xlink:href="http://hamovniki.mos.ru/administrative-authority-shall-inform/detail/12725576.html" office:name=""><text:span text:style-name="Definition">http://hamovniki.mos.ru/administrative-authority-shall-inform/detail/1272557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9:12Z</meta:creation-date>
    <dc:date>2024-12-18T07:39:12Z</dc:date>
  </office:meta>
</office:document-meta>
</file>