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ред-судом-предстанет-женщина-которая-притворялась-беременной"/>Перед судом предстанет женщина, которая притворялась беременной<text:bookmark-end text:name="перед-судом-предстанет-женщина-которая-притворялась-беременной"/></text:h>
      <text:p text:style-name="First_20_paragraph">18.12.2024</text:p>
      <text:p text:style-name="Text_20_body">Хамовническая межрайонная прокуратура утвердила обвинительное заключение по уголовному делу в отношении 30-летней ранее судимой женщины. Она обвиняется в совершении 3 преступлений, предусмотренных ч. 2 ст. 159 УК РФ (мошенничество, совершенное с причинением значительного ущерба), а также 1 преступления по ч. 1 ст. 163 УК РФ (вымогательство).</text:p>
      <text:p text:style-name="Text_20_body">Установлено, что обвиняемая, сообщив потерпевшему заведомо ложную информацию о своей беременности, а также о необходимости оплаты процедуры прерывания беременности, получила путем обмана 43 тыс. руб.</text:p>
      <text:p text:style-name="Text_20_body">Получив еще 57 тыс. рублей под предлогом оплаты дополнительных услуг, женщина продолжила требовать денежные средства, угрожая в случае отказа распространить в социальных сетях и мессенджерах сведения, позорящие потерпевшего.</text:p>
      <text:p text:style-name="Text_20_body">Испугавшись высказанных угроз, мужчина, обманутый относительно своего отцовства, направил злоумышленнице еще 60 тыс. рублей.</text:p>
      <text:p text:style-name="Text_20_body">Свою вину в совершении преступлений она признала частично.</text:p>
      <text:p text:style-name="Text_20_body">Уголовное дело направлено в Черемушкинский районный суд<text:line-break/>г. Москвы для рассмотрения по существу.</text:p>
      <text:p text:style-name="Text_20_body"><text:line-break/></text:p>
      <text:p text:style-name="Text_20_body">Адрес страницы: <text:a xlink:type="simple" xlink:href="http://hamovniki.mos.ru/administrative-authority-shall-inform/detail/12725579.html" office:name=""><text:span text:style-name="Definition">http://hamovniki.mos.ru/administrative-authority-shall-inform/detail/1272557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8T07:38:22Z</meta:creation-date>
    <dc:date>2024-12-18T07:38:22Z</dc:date>
  </office:meta>
</office:document-meta>
</file>