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криминальный-курьер-обвиняемый-в-хищении-13-млн-рублей-у-пенсионерки"/>Перед судом предстанет «криминальный курьер», обвиняемый в хищении 13 млн рублей у пенсионерки<text:bookmark-end text:name="перед-судом-предстанет-криминальный-курьер-обвиняемый-в-хищении-13-млн-рублей-у-пенсионерки"/></text:h>
      <text:p text:style-name="First_20_paragraph">18.12.2024</text:p>
      <text:p text:style-name="Text_20_body">Хамовническая межрайонная прокуратура утвердила обвинительное заключение по уголовному делу в отношении 23-летнего мужчины. Он обвиняется по ч. 4 ст. 159 УК РФ (мошенничество, совершенное группой лиц по предварительному сговору в особо крупном размере).</text:p>
      <text:p text:style-name="Text_20_body">Установлено, что обвиняемый, рассчитывая на незаконное обогащение, вступил с неустановленными лицами в преступный сговор, направленный на хищение денежных средств путем обмана.</text:p>
      <text:p text:style-name="Text_20_body">Сообщники обвиняемого, выдавая себя за сотрудников правоохранительных органов, в ходе телефонных разговоров убедили пенсионерку, что мошенники хотят переоформить ее квартиру, а чтобы защитить имущество и поймать злоумышленников, нужно выполнить все поступающие по телефону указания.</text:p>
      <text:p text:style-name="Text_20_body">Так, потерпевшая купила новый мобильный телефон и сим-карту, сняла себя с регистрации по месту жительства и совершила якобы фиктивную продажу недвижимости, а полученные в результате сделки более 13 млн рублей передала курьеру, в роли которого выступал обвиняемый.</text:p>
      <text:p text:style-name="Text_20_body">Мужчина вину признал, ему избрана мера пресечения в виде заключения под стражу.</text:p>
      <text:p text:style-name="Text_20_body">Уголовное дело направлено в Дорогомиловский районный суд<text:line-break/>г. Москвы для рассмотрения по существу.</text:p>
      <text:p text:style-name="Text_20_body"><text:line-break/></text:p>
      <text:p text:style-name="Text_20_body">Адрес страницы: <text:a xlink:type="simple" xlink:href="http://hamovniki.mos.ru/administrative-authority-shall-inform/detail/12725600.html" office:name=""><text:span text:style-name="Definition">http://hamovniki.mos.ru/administrative-authority-shall-inform/detail/1272560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6:19Z</meta:creation-date>
    <dc:date>2024-12-18T07:36:19Z</dc:date>
  </office:meta>
</office:document-meta>
</file>