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ужчина-осужден-за-покушение-на-дачу-взятки-инспектору-дпс"/>Мужчина осужден за покушение на дачу взятки инспектору ДПС<text:bookmark-end text:name="мужчина-осужден-за-покушение-на-дачу-взятки-инспектору-дпс"/></text:h>
      <text:p text:style-name="First_20_paragraph">18.12.2024</text:p>
      <text:p text:style-name="Text_20_body">На основании доказательств, представленных государственным обвинителем Хамовнической межрайонной прокуратуры, суд вынес приговор в отношении 29-летнего мужчины. Он признан виновным по ч. 3 ст. 30, ч. 3 ст. 291 УК РФ (покушение на дачу взятки должностному лицу через посредника за совершение заведомо незаконного бездействия, при этом преступление не было доведено до конца по независящим от него обстоятельствам).</text:p>
      <text:p text:style-name="Text_20_body">Установлено, что 14 сентября 2023 года сотрудниками ДПС ГИБДД на Большом Саввинском переулке обнаружен минипогрузчик, у водителя которого отсутствовали документы, дающие право управления транспортным средством.</text:p>
      <text:p text:style-name="Text_20_body">Желая избежать привлечения к административной ответственности, фигурант передал своему знакомому денежные средства в размере 20 тыс. рублей, которые тот оставил на заднем сидении служебного автомобиля.</text:p>
      <text:p text:style-name="Text_20_body">Инспектор незаконное денежное вознаграждение не принял и пресек противоправные действия.</text:p>
      <text:p text:style-name="Text_20_body">С учетом позиции государственного обвинителя суд назначил мужчине наказание в виде штрафа в размере 80 тыс. рублей.</text:p>
      <text:p text:style-name="Text_20_body">Приговор в законную силу не вступил.</text:p>
      <text:p text:style-name="Text_20_body"><text:line-break/></text:p>
      <text:p text:style-name="Text_20_body">Адрес страницы: <text:a xlink:type="simple" xlink:href="http://hamovniki.mos.ru/administrative-authority-shall-inform/detail/12725604.html" office:name=""><text:span text:style-name="Definition">http://hamovniki.mos.ru/administrative-authority-shall-inform/detail/1272560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7:36:28Z</meta:creation-date>
    <dc:date>2024-12-18T07:36:28Z</dc:date>
  </office:meta>
</office:document-meta>
</file>