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-судом-предстанет-женщина-обвиняемая-в-фиктивной-постановке-на-учет-иностранного-гражданина"/>Перед судом предстанет женщина, обвиняемая в фиктивной постановке на учет иностранного гражданина<text:bookmark-end text:name="перед-судом-предстанет-женщина-обвиняемая-в-фиктивной-постановке-на-учет-иностранного-гражданина"/></text:h>
      <text:p text:style-name="First_20_paragraph">18.12.2024</text:p>
      <text:p text:style-name="Text_20_body">Хамовническая межрайонная прокуратура утвердила обвинительное заключение по уголовному делу в отношении 40-летней женщины. Она обвиняется по ст. 322.3 УК РФ (фиктивная постановка на учет иностранного гражданина или лица без гражданства по месту пребывания в Российской Федерации).</text:p>
      <text:p text:style-name="Text_20_body">Установлено, что в июле 2023 года обвиняемая совершила фиктивную постановку иностранного гражданина по адресу своей постоянной регистрации без намерения предоставить жилое помещение для пребывания.</text:p>
      <text:p text:style-name="Text_20_body">Своими действиями женщина создала условия для незаконного пребывания иностранных граждан в Российской Федерации, лишила уполномоченные органы возможности осуществлять контроль за соблюдением иностранными гражданами правил миграционного учета и передвижения на территории Российской Федерации.</text:p>
      <text:p text:style-name="Text_20_body">Уголовное дело направлено мировому судье для рассмотрения по существу.</text:p>
      <text:p text:style-name="Text_20_body"><text:line-break/></text:p>
      <text:p text:style-name="Text_20_body">Адрес страницы: <text:a xlink:type="simple" xlink:href="http://hamovniki.mos.ru/administrative-authority-shall-inform/detail/12725605.html" office:name=""><text:span text:style-name="Definition">http://hamovniki.mos.ru/administrative-authority-shall-inform/detail/1272560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23:32Z</meta:creation-date>
    <dc:date>2024-12-18T07:23:32Z</dc:date>
  </office:meta>
</office:document-meta>
</file>