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амовнический-межрайонный-прокурор-разъясняет-с-1-марта-2025-года-на-территории-российской-федерации-будет-запрещена-продажа-безалкогольных-тонизирующих-напитков-в-том-числе-энергетиков-несовершеннолетним"/>Хамовнический межрайонный прокурор разъясняет: С 1 марта 2025 года на территории Российской Федерации будет запрещена продажа безалкогольных тонизирующих напитков, в том числе энергетиков, несовершеннолетним<text:bookmark-end text:name="хамовнический-межрайонный-прокурор-разъясняет-с-1-марта-2025-года-на-территории-российской-федерации-будет-запрещена-продажа-безалкогольных-тонизирующих-напитков-в-том-числе-энергетиков-несовершеннолетним"/></text:h>
      <text:p text:style-name="First_20_paragraph">18.12.2024</text:p>
      <text:p text:style-name="Text_20_body">С 01.03.2025 вступит в силу Федеральный закон №304-ФЗ «О запрете продажи безалкогольных тонизирующих напитков (в том числе энергетических) несовершеннолетним и о внесении изменения в статью 44 Федерального закона «Об общих принципах организации публичной власти в субъектах Российской Федерации».</text:p>
      <text:p text:style-name="Text_20_body">Понятие «безалкогольные тонизирующие напитки (в том числе энергетические)» установлено техническим регламентом Таможенного союза «O безопасности пищевой продукции». К ним отнесены тонизирующие напитки - безалкогольные и слабоалкогольные напитки, содержащие тонизирующие вещества (компоненты), в том числе растительного происхождения, в количестве, достаточном для обеспечения тонизирующего эффекта на организм человека, за исключением чая, кофе и напитков на их основе.</text:p>
      <text:p text:style-name="Text_20_body">Для предотвращения воздействия безалкогольных тонизирующих напитков, в том числе энергетических, на здоровье несовершеннолетних организациям, индивидуальным предпринимателям, крестьянским (фермерским) хозяйствам без образования юридического лица, гражданам Российской Федерации, иностранным гражданам и лицам без гражданства запрещается продажа несовершеннолетним таких напитков.</text:p>
      <text:p text:style-name="Text_20_body">Продавец обязан отказать покупателю в продаже таких напитков, если имеются сомнения в достижении покупателем совершеннолетия и документ, позволяющий установить его возраст, не был представлен.</text:p>
      <text:p text:style-name="Text_20_body">Следить за соблюдением требований будут уполномоченные региональные органы без проведения плановых контрольно-надзорных мероприятий.</text:p>
      <text:p text:style-name="Text_20_body">Законами субъектов РФ может быть установлены ограничения времени и мест продажи таких напитков.</text:p>
      <text:p text:style-name="Text_20_body">Нарушение требований настоящего Федерального закона влечет за собой ответственность в соответствии с законодательством Российской Федерации.</text:p>
      <text:p text:style-name="Text_20_body"><text:line-break/></text:p>
      <text:p text:style-name="Text_20_body">Адрес страницы: <text:a xlink:type="simple" xlink:href="http://hamovniki.mos.ru/administrative-authority-shall-inform/detail/12725638.html" office:name=""><text:span text:style-name="Definition">http://hamovniki.mos.ru/administrative-authority-shall-inform/detail/1272563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36:06Z</meta:creation-date>
    <dc:date>2024-12-18T07:36:06Z</dc:date>
  </office:meta>
</office:document-meta>
</file>