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ищение-с-чужой-банковской-карты-финансовых-средств---преступление"/>Хищение с чужой банковской карты финансовых средств - преступление<text:bookmark-end text:name="хищение-с-чужой-банковской-карты-финансовых-средств---преступление"/></text:h>
      <text:p text:style-name="First_20_paragraph">18.12.2024</text:p>
      <text:p text:style-name="Text_20_body">На территории города Москвы не редки случаи хищения финансовых средств с банковского счета потерпевшего.</text:p>
      <text:p text:style-name="Text_20_body">Так, на основании доказательств, представленных государственным обвинителем Хамовнической межрайонной прокуратуры, суд вынес приговор в отношении 50-летнего мужчины. Он осужден за совершение преступления, предусмотренного п. «г» ч. 3 ст. 158 УК РФ (кража, совершенная с причинением значительного ущерба гражданину, банковского счёта).</text:p>
      <text:p text:style-name="Text_20_body">Установлено, что 10 августа 2024 года обвиняемый заметил лежащую<text:line-break/>на земле банковскую карту, принадлежащую потерпевшему. Вместо того, чтобы сообщить о находке в установленном законом порядке, злоумышленник пошел в продуктовый магазин, где совершил восемь операций без ввода пин-кода на общую сумму более 6 тыс. рублей.</text:p>
      <text:p text:style-name="Text_20_body">С учетом мнения государственного обвинителя Хамовнической межрайонной прокуратуры суд назначил мужчине наказание в виде штрафа<text:line-break/>в размере 40 тыс. рублей.</text:p>
      <text:p text:style-name="Text_20_body">В этой связи разъясняется, что тайное использование безналичных денежных средств постороннего лица в личных целях является преступлением, а именно кражей. В отличие от обычного хищения чужого имущества, кража с банковской карты (счета) является тяжким преступлением независимо от суммы похищенного. Уголовные дела о таких преступлениях не подлежат прекращению в связи с примирением с потерпевшим. То есть, лицо совершившее тайное хищение финансовых средств с использованием чужой банковской карты, получит судимость за совершение тяжкого преступления, даже в случае возмещения ущерба потерпевшему.</text:p>
      <text:p text:style-name="Text_20_body">Следует знать, что банковская карта является собственностью банка. Владельцу карты принадлежит депозитный или кредитный счет и деньги на нем. Поэтому найденная банковская карта должна быть передана либо в отделение банка, выпустившего ее, либо в отделение полиции. В случае утраты личной банковской карты следует немедленно ее заблокировать.</text:p>
      <text:p text:style-name="Text_20_body"><text:span text:style-name="T1">Будьте бдительны! И помните незнание закона не освобождает от ответственности за его нарушение.</text:span></text:p>
      <text:p text:style-name="Text_20_body"><text:line-break/></text:p>
      <text:p text:style-name="Text_20_body">Адрес страницы: <text:a xlink:type="simple" xlink:href="http://hamovniki.mos.ru/administrative-authority-shall-inform/detail/12725664.html" office:name=""><text:span text:style-name="Definition">http://hamovniki.mos.ru/administrative-authority-shall-inform/detail/1272566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34:57Z</meta:creation-date>
    <dc:date>2024-12-18T07:34:57Z</dc:date>
  </office:meta>
</office:document-meta>
</file>