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орожно-файл-содержит-опасную-программу-для-ваших-мобильных-устройств"/>Осторожно, файл содержит опасную программу для ваших мобильных устройств!<text:bookmark-end text:name="осторожно-файл-содержит-опасную-программу-для-ваших-мобильных-устройств"/></text:h>
      <text:p text:style-name="First_20_paragraph">18.12.2024</text:p>
      <text:p text:style-name="Text_20_body">Злоумышленники активно пользуются возможностями быстрой передачи информации посредством массовых рассылок сообщений через Telegram, WhatsApp и др.</text:p>
      <text:p text:style-name="Text_20_body">Одним из способов незаконного получения персональных данных или денежных средств является отправка пользователям Telegram видеоролика от неизвестных абонентов.</text:p>
      <text:p text:style-name="Text_20_body">Открыв такой файл на мобильном телефоне, граждане автоматически запускают программу, которая позволяет злоумышленникам получить доступ к устройству и хранящимся на нем файлам.</text:p>
      <text:p text:style-name="Text_20_body">Указанная мошенническая схема в настоящее время активно применяется на мобильных устройствах, работающих с использованием операционной системы Android.</text:p>
      <text:p text:style-name="Text_20_body"><text:span text:style-name="T1">Будьте внимательны! Не открывайте на своих мобильных устройствах файлы от неизвестных Вам лиц, не переходите по ссылкам, вызывающим подозрения!</text:span></text:p>
      <text:p text:style-name="Text_20_body"><text:line-break/></text:p>
      <text:p text:style-name="Text_20_body">Адрес страницы: <text:a xlink:type="simple" xlink:href="http://hamovniki.mos.ru/administrative-authority-shall-inform/detail/12725671.html" office:name=""><text:span text:style-name="Definition">http://hamovniki.mos.ru/administrative-authority-shall-inform/detail/1272567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3:35Z</meta:creation-date>
    <dc:date>2024-12-18T07:33:35Z</dc:date>
  </office:meta>
</office:document-meta>
</file>