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а-работу-группа-добровольцы-хамовников---пироговская-37."/>Начала работу группа «Добровольцы Хамовников - Пироговская 37».<text:bookmark-end text:name="начала-работу-группа-добровольцы-хамовников---пироговская-37."/></text:h>
      <text:p text:style-name="First_20_paragraph">19.11.2024</text:p>
      <text:p text:style-name="Text_20_body">При поддержке Совета ветеранов первичной организации № 14 открылось дополнительное направление волонтерской помощи участникам #СВО – начала работу группа «Добровольцы Хамовников - Пироговская 37».</text:p>
      <text:p text:style-name="Text_20_body">За этот месяц удалось сплести и отправить 15 маскировочных сетей! 40 Дивизия морской пехоты получили маскировочные сети и поблагодарили.</text:p>
      <text:p text:style-name="Text_20_body">Приглашаем вас присоединиться. Вместе с волонтерами вы сможете не только научиться полезному делу, но и ощутить единство и поддержку. Маскировочные сети — это шаг к тому, чтобы наши солдаты были надежно защищены в боевых условиях. Ваше участие имеет огромное значение. Даже если у вас нет опыта, опытные мастерицы всегда готовы помочь и рассказать, как освоить этот процесс.</text:p>
      <text:p text:style-name="Text_20_body">Ждем вас по адресу: Большая Пироговская, дом 37/43В. Вторник, Четверг, Суббота с 10:00 до 17:00.</text:p>
      <text:p text:style-name="Text_20_body"><text:line-break/></text:p>
      <text:p text:style-name="Text_20_body">Адрес страницы: <text:a xlink:type="simple" xlink:href="http://hamovniki.mos.ru/administrative-authority-shall-inform/detail/12733708.html" office:name=""><text:span text:style-name="Definition">http://hamovniki.mos.ru/administrative-authority-shall-inform/detail/1273370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9:37:41Z</meta:creation-date>
    <dc:date>2024-12-24T09:37:41Z</dc:date>
  </office:meta>
</office:document-meta>
</file>