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лях-формирования-у-несовершеннолетних-граждан-культуры-безопасного-поведения-на-объектах-железнодорожного-транспорта-на-территории-московской-железной-дороги-проводится-месячник-путь-твоей-безопасности"/>В целях формирования у несовершеннолетних граждан культуры безопасного поведения на объектах железнодорожного транспорта на территории Московской железной дороги проводится месячник «Путь твоей безопасности»<text:bookmark-end text:name="в-целях-формирования-у-несовершеннолетних-граждан-культуры-безопасного-поведения-на-объектах-железнодорожного-транспорта-на-территории-московской-железной-дороги-проводится-месячник-путь-твоей-безопасности"/></text:h>
      <text:p text:style-name="First_20_paragraph">13.01.2025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2754100.html" office:name=""><text:span text:style-name="Definition">http://hamovniki.mos.ru/administrative-authority-shall-inform/detail/127541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3T08:54:52Z</meta:creation-date>
    <dc:date>2025-01-13T08:54:52Z</dc:date>
  </office:meta>
</office:document-meta>
</file>