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2025-года-в-15.00-состоится-церемония-увековечения-в-память-о-генерал-майоре-технических-войск-николае-гавриловиче-требушном"/>07 марта 2025 года в 15.00 состоится церемония увековечения в память о генерал-майоре технических войск Николае Гавриловиче Требушном<text:bookmark-end text:name="марта-2025-года-в-15.00-состоится-церемония-увековечения-в-память-о-генерал-майоре-технических-войск-николае-гавриловиче-требушном"/></text:h>
      <text:p text:style-name="First_20_paragraph">04.03.2025</text:p>
      <text:p text:style-name="Text_20_body">В пятницу, 07 марта 2025 года в 15.00, в доме №7 в Сеченовском переулке состоится церемония в рамках Всероссийского волонтерского проекта увековечения с международным участием «Россия#Юг#Победа#Помним». Мемориальная табличка в 1-ом подъезде дома будет установлена в знак того, что здесь, в квартире №3, проживал в 1942-1950 годах уроженец Херсона, участник нескольких войн, генерал-майор технических войск Николай Гаврилович Требушный.</text:p>
      <text:p text:style-name="Text_20_body">Памятная церемония организована командой проекта, в лице Павла и Татьяны Беккерман, при содействии Управы района «Хамовники» и начальника мастерского участка Алексея Камочкина, а также при поддержке партнера проекта, кинокомпании «Миррен-Фильм», в лице Марины Яценко.</text:p>
      <text:p text:style-name="Text_20_body"><text:line-break/></text:p>
      <text:p text:style-name="Text_20_body">Адрес страницы: <text:a xlink:type="simple" xlink:href="http://hamovniki.mos.ru/administrative-authority-shall-inform/detail/12839858.html" office:name=""><text:span text:style-name="Definition">http://hamovniki.mos.ru/administrative-authority-shall-inform/detail/1283985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7T05:51:58Z</meta:creation-date>
    <dc:date>2025-05-27T05:51:58Z</dc:date>
  </office:meta>
</office:document-meta>
</file>