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ортур-проводит-конкурсный-отбор-среди-подростков-11-17-лет"/>МОСГОРТУР проводит конкурсный отбор среди подростков 11-17 лет<text:bookmark-end text:name="мосгортур-проводит-конкурсный-отбор-среди-подростков-11-17-лет"/></text:h>
      <text:p text:style-name="First_20_paragraph">21.03.2025</text:p>
      <text:p text:style-name="Text_20_body">Подведомственное Департаменту культуры города Москвы Государственное автономное учреждение культуры города Москвы «Московское агентство организации отдыха и туризма» (ГАУК «МОСГОРТУР») является уполномоченным учреждением по отбору и направлению обучающихся города Москвы в федеральные государственные бюджетные образовательные учреждения «Всероссийский детский центр «Орленок», «Всероссийский детский центр «Океан», «Всероссийский детский центр «Смена» (ВДЦ «Орленок», «Океан», «Смена») и «Всероссийский детский центр «Алые паруса» (ВДЦ «Алые паруса»).</text:p>
      <text:p text:style-name="Text_20_body">Отбор обучающихся города Москвы для направления в указанные учреждения осуществляется на конкурсной основе среди детей, имеющих высокие достижения в творческой, общественной и (или) спортивной деятельности.</text:p>
      <text:p text:style-name="Text_20_body">Победителям конкурсного отбора на безвозмездной основе предоставляются путевки согласно квоте, выделяемой городу Москве Министерством просвещения Российской Федерации.</text:p>
      <text:p text:style-name="Text_20_body">Страхование и оплата проезда к месту отдыха и обратно оплачиваются за счет средств родителей (законных представителей).</text:p>
      <text:p text:style-name="Text_20_body">Путевки в ВДЦ «Орленок», «Океан», «Смена» предоставляются детям без ограничений по состоянию здоровья.</text:p>
      <text:p text:style-name="Text_20_body">Путевки в ВДЦ «Алые паруса» предоставляются детям с соматическими заболеваниями и ограниченными возможностями здоровья.</text:p>
      <text:p text:style-name="Text_20_body">Подробная информация о сменах, программах отдыха, порядке отбора и направления детей в указанные учреждения размещена на официальном сайте ГАУК «МОСГОРТУР».</text:p>
      <text:p text:style-name="Text_20_body"><text:line-break/></text:p>
      <text:p text:style-name="Text_20_body">Адрес страницы: <text:a xlink:type="simple" xlink:href="http://hamovniki.mos.ru/administrative-authority-shall-inform/detail/12869040.html" office:name=""><text:span text:style-name="Definition">http://hamovniki.mos.ru/administrative-authority-shall-inform/detail/128690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09:20:03Z</meta:creation-date>
    <dc:date>2025-03-21T09:20:03Z</dc:date>
  </office:meta>
</office:document-meta>
</file>