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района-состоялась-комиссия-по-обследованию-транспортных-средств-на-территории-района"/>В управе района состоялась комиссия по обследованию транспортных средств на территории района<text:bookmark-end text:name="в-управе-района-состоялась-комиссия-по-обследованию-транспортных-средств-на-территории-района"/></text:h>
      <text:p text:style-name="First_20_paragraph">12.03.2025</text:p>
      <text:p text:style-name="Text_20_body">Глава управы Максим Дерюгин провел комиссию по обследованию транспортных средств на территории района Хамовники, где обсудили необходимость усиления мониторинга территории на выявление брошенного транспорта.</text:p>
      <text:p text:style-name="Text_20_body"><text:line-break/></text:p>
      <text:p text:style-name="Text_20_body">Адрес страницы: <text:a xlink:type="simple" xlink:href="http://hamovniki.mos.ru/administrative-authority-shall-inform/detail/12885750.html" office:name=""><text:span text:style-name="Definition">http://hamovniki.mos.ru/administrative-authority-shall-inform/detail/1288575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7T23:18:15Z</meta:creation-date>
    <dc:date>2025-04-27T23:18:15Z</dc:date>
  </office:meta>
</office:document-meta>
</file>