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йд-безопасность-на-железнодорожном-транспорте"/>Рейд: "Безопасность на железнодорожном транспорте"<text:bookmark-end text:name="рейд-безопасность-на-железнодорожном-транспорте"/></text:h>
      <text:p text:style-name="First_20_paragraph">02.04.2025</text:p>
      <text:p text:style-name="Text_20_body">В рамках рейда: "Безопасность на железнодорожном транспорте", инспектором ЛОП УВД на транспорте майором полиции Солодухиным РЮ совместно с инспектором КДНиЗП района Хамовники Кирилловой Г Н проведена профилактическая беседа о правилах поведения в железнодорожном транспорте и в метро.</text:p>
      <text:p text:style-name="Text_20_body"><text:line-break/></text:p>
      <text:p text:style-name="Text_20_body">Адрес страницы: <text:a xlink:type="simple" xlink:href="http://hamovniki.mos.ru/administrative-authority-shall-inform/detail/12892363.html" office:name=""><text:span text:style-name="Definition">http://hamovniki.mos.ru/administrative-authority-shall-inform/detail/12892363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2T13:21:14Z</meta:creation-date>
    <dc:date>2025-04-02T13:21:14Z</dc:date>
  </office:meta>
</office:document-meta>
</file>