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йд-безопасность-на-железнодорожном-транспорте-и-в-метро"/>Рейд «Безопасность на железнодорожном транспорте и в метро»<text:bookmark-end text:name="рейд-безопасность-на-железнодорожном-транспорте-и-в-метро"/></text:h>
      <text:p text:style-name="First_20_paragraph">04.04.2025</text:p>
      <text:p text:style-name="Text_20_body">02.04.2025 КДНиЗП района Хамовники города Москвы в рамках проведения рейда «Безопасность на железнодорожном транспорте и в метро» совместно с сотрудниками ОДН Управления МВД на транспорте организована и проведена профилактическая беседа с учащимися 6-9 классов школы №1253.</text:p>
      <text:p text:style-name="Text_20_body"><text:line-break/></text:p>
      <text:p text:style-name="Text_20_body">Адрес страницы: <text:a xlink:type="simple" xlink:href="http://hamovniki.mos.ru/administrative-authority-shall-inform/detail/12895872.html" office:name=""><text:span text:style-name="Definition">http://hamovniki.mos.ru/administrative-authority-shall-inform/detail/1289587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08:00:35Z</meta:creation-date>
    <dc:date>2025-04-04T08:00:35Z</dc:date>
  </office:meta>
</office:document-meta>
</file>