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ационный-видеоматериал-на-тему-цифровой-детокс"/>Информационный видеоматериал на тему «Цифровой детокс»<text:bookmark-end text:name="информационный-видеоматериал-на-тему-цифровой-детокс"/></text:h>
      <text:p text:style-name="First_20_paragraph">10.04.2025</text:p>
      <text:p text:style-name="Text_20_body">Департаментом региональной безопасности и противодействия коррупции города Москвы при экспертной поддержке аппарата Антитеррористической комиссии города Москвы, Департамента образования и науки города Москвы и Комитета общественных связей и молодежной политики города Москвы подготовлен информационный видеоматериал на тему «Цифровой детокс».</text:p>
      <text:p text:style-name="Text_20_body">Подготовленный видеоматериал информирует о том, что современная молодежь тесно связанна с сетью Интернет и потреблением большого количества контента и демонстрирует, как из-за переизбытка информации мозг может получить перегрузку, позволяя внедриться в подсознание искаженной или опасной информации.</text:p>
      <text:p text:style-name="Text_20_body">Основной смысл представленного видеоматериала заключается в том,<text:line-break/>что «цифровой детокс» помогает переключиться, «вынырнуть» из постоянного скроллинга новостей или лент соцсетей, а осознанно проводимое без гаджетов время можно посвятить полезным привычкам, хобби, спорту, творчеству.</text:p>
      <text:p text:style-name="Text_20_body">С роликом можно ознакомиться по <text:a xlink:type="simple" xlink:href="http://www.mos.ru/news/item/152205073/" office:name=""><text:span text:style-name="Definition">ссылке.</text:span></text:a></text:p>
      <text:p text:style-name="Text_20_body"><text:line-break/></text:p>
      <text:p text:style-name="Text_20_body">Адрес страницы: <text:a xlink:type="simple" xlink:href="http://hamovniki.mos.ru/administrative-authority-shall-inform/detail/12907701.html" office:name=""><text:span text:style-name="Definition">http://hamovniki.mos.ru/administrative-authority-shall-inform/detail/12907701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9:27:59Z</meta:creation-date>
    <dc:date>2025-04-10T09:27:59Z</dc:date>
  </office:meta>
</office:document-meta>
</file>