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щение"/>ИЗВЕЩЕНИЕ<text:bookmark-end text:name="извещение"/></text:h>
      <text:p text:style-name="First_20_paragraph">16.04.2025</text:p>
      <text:p text:style-name="Text_20_body"><text:span text:style-name="T1">О проведении кадастровых работ по постановке на государственный кадастровый учет земельного участка под многоквартирным жилым домом</text:span>. </text:p>
      <text:p text:style-name="Text_20_body"> В соответствии с Федеральным законом от 29.12.2004 № 189-ФЗ «О введении в действие Жилищного кодекса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учет земельного участка под многоквартирным жилым домом по адресу: г. Москва, ул. Усачева, д. 2, стр. 3 в соответствии с распоряжением Департамента городского имущества города Москвы «Об утверждении проекта межевания квартала» от 03.12.2013 № 11766 (на плане межевания участок № 4 площадью 1,809 га) за счет средств бюджета города Москвы. Кадастровые работы будут проводиться с 19.05.2025. Срок проведения работ – 77 рабочих дней. В случае принятия органом регистрации прав решения о приостановлении осуществления государственного кадастрового учета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/text:p>
      <text:p text:style-name="Text_20_body"><text:line-break/></text:p>
      <text:p text:style-name="Text_20_body">Адрес страницы: <text:a xlink:type="simple" xlink:href="http://hamovniki.mos.ru/administrative-authority-shall-inform/detail/12917634.html" office:name=""><text:span text:style-name="Definition">http://hamovniki.mos.ru/administrative-authority-shall-inform/detail/1291763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6T20:12:13Z</meta:creation-date>
    <dc:date>2025-04-26T20:12:13Z</dc:date>
  </office:meta>
</office:document-meta>
</file>