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жители-района-хамовники"/>Уважаемые жители района Хамовники!<text:bookmark-end text:name="уважаемые-жители-района-хамовники"/></text:h>
      <text:p text:style-name="First_20_paragraph">20.05.2025</text:p>
      <text:p text:style-name="Text_20_body">Уважаемые жители района Хамовники! ❗В преддверии летних каникул Комиссия по делам несовершеннолетних и защите их прав района Хамовники города Москвы напоминает о необходимости соблюдения мер безопасности для предотвращения пожаров, травматизма и других чрезвычайных ситуаций, особенно с участием детей. В летний период дети проводят больше времени на улице, вблизи водоёмов, в парках и во дворах, что требует особого внимания со стороны взрослых.</text:p>
      <text:p text:style-name="Text_20_body"><text:line-break/></text:p>
      <text:p text:style-name="Text_20_body">Адрес страницы: <text:a xlink:type="simple" xlink:href="http://hamovniki.mos.ru/administrative-authority-shall-inform/detail/12977677.html" office:name=""><text:span text:style-name="Definition">http://hamovniki.mos.ru/administrative-authority-shall-inform/detail/1297767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0T10:54:25Z</meta:creation-date>
    <dc:date>2025-05-20T10:54:25Z</dc:date>
  </office:meta>
</office:document-meta>
</file>