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участников-оборота-продукции-подлежащей-обязательной-маркировке-средствами-идентификации"/>Информирование участников оборота продукции, подлежащей обязательной маркировке средствами идентификации<text:bookmark-end text:name="информирование-участников-оборота-продукции-подлежащей-обязательной-маркировке-средствами-идентификации"/></text:h>
      <text:p text:style-name="First_20_paragraph">27.05.2025</text:p>
      <text:p text:style-name="Text_20_body">Фото: Анна Быкова, «Вечерняя Москва»</text:p>
      <text:p text:style-name="Text_20_body"><text:line-break/></text:p>
      <text:h text:style-name="Heading_20_2" text:outline-level="2"><text:bookmark-start text:name="информирование-участников-оборота-продукции-подлежащей-обязательной-маркировке-средствами-идентификации-1"/><text:a xlink:type="simple" xlink:href="/upload/продукция,%20подлежащей%20обязательной%20маркировке%20средствами%20идентификации.docx" office:name=""><text:span text:style-name="Definition">Информирование участников оборота продукции, подлежащей обязательной маркировке средствами идентификации</text:span></text:a><text:bookmark-end text:name="информирование-участников-оборота-продукции-подлежащей-обязательной-маркировке-средствами-идентификации-1"/></text:h>
      <text:p text:style-name="First_20_paragraph"><text:line-break/></text:p>
      <text:p text:style-name="Text_20_body">Адрес страницы: <text:a xlink:type="simple" xlink:href="http://hamovniki.mos.ru/administrative-authority-shall-inform/detail/12991387.html" office:name=""><text:span text:style-name="Definition">http://hamovniki.mos.ru/administrative-authority-shall-inform/detail/1299138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09:11:12Z</meta:creation-date>
    <dc:date>2025-05-27T09:11:12Z</dc:date>
  </office:meta>
</office:document-meta>
</file>