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рта-в-управе-района-хамовники-города-москвы-состоялось-заседание-совета-по-вопросам-межнациональных-отношений-и-миграции-района-хамовники-города-москвы"/>4 марта в управе района Хамовники города Москвы состоялось заседание Совета по вопросам межнациональных отношений и миграции района Хамовники города Москвы<text:bookmark-end text:name="марта-в-управе-района-хамовники-города-москвы-состоялось-заседание-совета-по-вопросам-межнациональных-отношений-и-миграции-района-хамовники-города-москвы"/></text:h>
      <text:p text:style-name="First_20_paragraph">04.03.2025</text:p>
      <text:p text:style-name="Text_20_body">4 марта в управе района Хамовники города Москвы состоялось заседание Совета по вопросам межнациональных отношений и миграции района Хамовники города Москвы. Были рассмотрены вопросы по проведению мероприятий, посвященных общенациональным российским, международным и городским праздничным дня в 2025 году, а также вопросы связанные с социальной и культурной адаптацией и интеграцией граждан, профилактической работой среди иностранных граждан о недопущении участия в несанкционированных акциях. нарушении стабильности и правопорядка.</text:p>
      <text:p text:style-name="Text_20_body"><text:line-break/></text:p>
      <text:p text:style-name="Text_20_body">Адрес страницы: <text:a xlink:type="simple" xlink:href="http://hamovniki.mos.ru/administrative-authority-shall-inform/detail/13055801.html" office:name=""><text:span text:style-name="Definition">http://hamovniki.mos.ru/administrative-authority-shall-inform/detail/13055801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03T20:28:52Z</meta:creation-date>
    <dc:date>2025-07-03T20:28:52Z</dc:date>
  </office:meta>
</office:document-meta>
</file>