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вещение-о-проведении-кадастровых-работ-по-постановке-на-государственный-кадастровый-учет-земельного-участка-под-многоквартирным-жилым-домом-по-адресу-г.-москва-1-й-неопалимовский-пер.-д.-1613"/>ИЗВЕЩЕНИЕ о проведении кадастровых работ по постановке на государственный кадастровый учет земельного участка под многоквартирным жилым домом по адресу: г. Москва, 1-й Неопалимовский пер., д. 16/13<text:bookmark-end text:name="извещение-о-проведении-кадастровых-работ-по-постановке-на-государственный-кадастровый-учет-земельного-участка-под-многоквартирным-жилым-домом-по-адресу-г.-москва-1-й-неопалимовский-пер.-д.-1613"/></text:h>
      <text:p text:style-name="First_20_paragraph">09.07.2025</text:p>
      <text:p text:style-name="Text_20_body">ИЗВЕЩЕНИЕ</text:p>
      <text:p text:style-name="Text_20_body">о проведении кадастровых работ по постановке на государственный кадастровый учет земельного участка под многоквартирным жилым домом</text:p>
      <text:p text:style-name="Text_20_body">В соответствии с Федеральным законом от 29.12.2004 № 189-ФЗ «О введении в действие Жилищного кодекса Российской Федерации» Департаментом городского имущества города Москвы принято решение о проведении кадастровых работ по постановке на государственный кадастровый учет земельного участка под многоквартирным жилым домом по адресу: <text:span text:style-name="T1">г. Москва, 1-й Неопалимовский пер., д. 16/13</text:span> в соответствии с распоряжением Департамента городского имущества города Москвы «Об утверждении проекта межевания квартала» от 03.09.2015 № 15007 (на плане межевания участок № 4 площадью 0,099 га) за счет средств бюджета города Москвы.</text:p>
      <text:p text:style-name="Text_20_body">Кадастровые работы будут проводиться с 04.08.2025. Срок проведения работ – 77 рабочих дней.</text:p>
      <text:p text:style-name="Text_20_body">В случае принятия органом регистрации прав решения о приостановлении осуществления государственного кадастрового учета земельного участка, срок проведения кадастровых работ может быть продлен в целях устранения причин, препятствующих осуществлению государственного кадастрового уче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3093796.html" office:name=""><text:span text:style-name="Definition">http://hamovniki.mos.ru/administrative-authority-shall-inform/detail/1309379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9T14:29:16Z</meta:creation-date>
    <dc:date>2025-07-09T14:29:16Z</dc:date>
  </office:meta>
</office:document-meta>
</file>