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кадастровых-работ-по-постановке-на-государственный-кадастровый-учет-земельного-участка-под-многоквартирным-жилым-домом-по-адресу-г.-москва-смоленский-б-р-д.-17-стр.-1"/>ИЗВЕЩЕНИЕ о проведении кадастровых работ по постановке на государственный кадастровый учет земельного участка под многоквартирным жилым домом по адресу г. Москва, Смоленский б-р, д. 17, стр. 1<text:bookmark-end text:name="извещение-о-проведении-кадастровых-работ-по-постановке-на-государственный-кадастровый-учет-земельного-участка-под-многоквартирным-жилым-домом-по-адресу-г.-москва-смоленский-б-р-д.-17-стр.-1"/></text:h>
      <text:p text:style-name="First_20_paragraph">09.07.2025</text:p>
      <text:p text:style-name="Text_20_body">ИЗВЕЩЕНИЕ</text:p>
      <text:p text:style-name="Text_20_body">о проведении кадастровых работ по постановке на государственный кадастровый учет земельного участка под многоквартирным жилым домом</text:p>
      <text:p text:style-name="Text_20_body">В соответствии с Федеральным законом от 29.12.2004 № 189-ФЗ «О введении в действие Жилищного кодекса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под многоквартирным жилым домом по адресу: <text:span text:style-name="T1">г. Москва, Смоленский б-р, д. 17, стр. 1</text:span> в соответствии с распоряжением Департамента городского имущества города Москвы «Об утверждении проекта межевания квартала» от 26.09.2017 № 31595 (на плане межевания участок № 17 площадью 0,241 га) за счет средств бюджета города Москвы.</text:p>
      <text:p text:style-name="Text_20_body">Кадастровые работы будут проводиться с 04.08.2025. Срок проведения работ – 77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hamovniki.mos.ru/administrative-authority-shall-inform/detail/13093832.html" office:name=""><text:span text:style-name="Definition">http://hamovniki.mos.ru/administrative-authority-shall-inform/detail/130938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14:28:43Z</meta:creation-date>
    <dc:date>2025-07-09T14:28:43Z</dc:date>
  </office:meta>
</office:document-meta>
</file>