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лан-действий-по-ликвидации-последствий-аварийных-ситуаций"/>План действий по ликвидации последствий аварийных ситуаций<text:bookmark-end text:name="план-действий-по-ликвидации-последствий-аварийных-ситуаций"/></text:h>
      <text:p text:style-name="First_20_paragraph">09.07.2025</text:p>
      <text:p text:style-name="Text_20_body"><text:a xlink:type="simple" xlink:href="/План%20действий%20по%20ликвидации%20последствий.pdf" office:name=""><text:span text:style-name="Definition">План действий по ликвидации последствий аварийных ситуаций на объектах электро, -водо, -газо, -теплоснабжения с применением электронного моделирования аварийных ситуаций на территории района Хамовники города Москвы</text:span></text:a></text:p>
      <text:p text:style-name="Text_20_body"><text:line-break/></text:p>
      <text:p text:style-name="Text_20_body">Адрес страницы: <text:a xlink:type="simple" xlink:href="http://hamovniki.mos.ru/administrative-authority-shall-inform/detail/13094054.html" office:name=""><text:span text:style-name="Definition">http://hamovniki.mos.ru/administrative-authority-shall-inform/detail/13094054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09T21:26:54Z</meta:creation-date>
    <dc:date>2025-07-09T21:26:54Z</dc:date>
  </office:meta>
</office:document-meta>
</file>