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марта-2025-года-стала-обязательной-проверка-маркировки-в-офлайн--режиме-для-13-групп-товаров"/>С 1 марта 2025 года стала обязательной проверка маркировки в офлайн- режиме для 13 групп товаров<text:bookmark-end text:name="с-1-марта-2025-года-стала-обязательной-проверка-маркировки-в-офлайн--режиме-для-13-групп-товаров"/></text:h>
      <text:p text:style-name="First_20_paragraph">04.08.2025</text:p>
      <text:p text:style-name="Text_20_body">Фото: Анна Быкова, «Вечерняя Москва»</text:p>
      <text:p text:style-name="Text_20_body"><text:line-break/></text:p>
      <text:p text:style-name="Text_20_body">В соответствии с Постановлением развития Российской Федерации от 21.11.23 №1944 установлены два типа обязательной проверки маркированного товара разрешимым режимом на кассе:   <text:line-break/><text:line-break/>- онлайн (с использованием интернета);   <text:line-break/><text:line-break/>- офлайн (в случае временного отключения интернета).   <text:line-break/><text:line-break/>С 1 марта 2025 года стала обязательной проверка маркировки в офлайн-режиме для 13 групп товаров.   <text:line-break/><text:line-break/>В связи с этим ООО «Оператор-ЦРПТ» проводится активная разъяснительная работа по функционированию розничного звена с маркированными товарами в целом.   <text:line-break/><text:line-break/></text:p>
      <text:p text:style-name="Text_20_body"><text:span text:style-name="T1">Установите Локальный модуль «Честного знака» – без него вы рискуете своими продажами!</text:span></text:p>
      <text:p text:style-name="Text_20_body">Если на ваших розничных точках до сих пор не установлен Локальный модуль «Честного знака» (ЛМ ЧЗ), который позволяет проводить офлайн-проверки кодов маркировок для разрешительного режима, то вы рискуете получить ошибку при продаже маркированных товаров при сбоях связи и локальном Интернете.</text:p>
      <text:p text:style-name="Text_20_body">Это не просто формальность, это обязательное требование к работе.</text:p>
      <text:p text:style-name="Text_20_body">Чем грозит отсутствие ЛМ ЧЗ?</text:p>
      <text:p text:style-name="Text_20_body">● Вы можете получать ошибки при продаже маркированных товаров при отключении мобильной связи. Это риск отклонений и штрафов;</text:p>
      <text:p text:style-name="Text_20_body">● Вы выигрываете деньги, пока конкуренты работают без перебоев.</text:p>
      <text:p text:style-name="Text_20_body">Что делать прямо сейчас?</text:p>
      <text:p text:style-name="Text_20_body">1.     <text:a xlink:type="simple" xlink:href="https://xn--80ajghhoc2aj1c8b.xn--p1ai/local-module/" office:name=""><text:span text:style-name="Definition">Установите</text:span></text:a> Локальный модуль Честного знака (ЛМ ЧЗ) — решение для офлайн-проверки кодов маркировки;</text:p>
      <text:p text:style-name="Text_20_body">2.     <text:a xlink:type="simple" xlink:href="https://markirovka.ru/community/rezhim-proverok-na-kassakh/postavshchiki-kassovogo-po-po-rabote-s-oflayn-rezhimom-lokalnyy-modul-chz" office:name=""><text:span text:style-name="Definition">Настройте</text:span></text:a> контрольно-кассовую технику (ККТ) или товароучетную программу для автоматического перехода на ЛМ ЧЗ, если онлайн-проверка не сработала в течение 1,5 секунды.</text:p>
      <text:p text:style-name="Text_20_body">Почему нельзя откладывать?</text:p>
      <text:p text:style-name="Text_20_body">✔ Нет интернета? С ЛМ ЧЗ ваша продажа продолжается без ошибок.</text:p>
      <text:p text:style-name="Text_20_body">✔ Онлайн-проверка не сработала? ЛМ ЧЗ автоматически проверяет код и обезопасит от ошибок получения при продаже.</text:p>
      <text:p text:style-name="Text_20_body">✔ В чеке нет «М+» ? Это не проблема, если подключен и настроен ЛМ ЧЗ.</text:p>
      <text:p text:style-name="Text_20_body">Примите меры уже сегодня! В вашей работе не должно существовать явлений, при которых вы не можете что-то продавать – так формулируется система «Честный знак».</text:p>
      <text:p text:style-name="Text_20_body">Нужна помощь?</text:p>
      <text:p text:style-name="Text_20_body">Обратитесь к вашему поставщику оборудования или интегратору кассового ПО – они помогут правильно настроить систему для стабильной работы в любых условиях.</text:p>
      <text:p text:style-name="Text_20_body">Помимо этого вы всегда можете обратиться в службу технической поддержки - support@crpt.ru, а также в <text:a xlink:type="simple" xlink:href="https://xn--80ajghhoc2aj1c8b.xn--p1ai/technical-service-centers/" office:name=""><text:span text:style-name="Definition">аккредитованные Центры технического обслуживания</text:span></text:a> .<text:a xlink:type="simple" xlink:href="https://xn--80ajghhoc2aj1c8b.xn--p1ai/technical-service-centers/" office:name=""><text:span text:style-name="Definition"/></text:a><text:a xlink:type="simple" xlink:href="https://xn--80ajghhoc2aj1c8b.xn--p1ai/technical-service-centers/" office:name=""><text:span text:style-name="Definition"/></text:a></text:p>
      <text:p text:style-name="Text_20_body">Полезные материалы</text:p>
      <text:p text:style-name="Text_20_body">Подробнее о <text:a xlink:type="simple" xlink:href="https://markirovka.ru/community/rezhim-proverok-na-kassakh/oflayn-proverka-na-kassakh-lokalnyy-modul-chz" office:name=""><text:span text:style-name="Definition">Локальном модуле «Честного знака </text:span></text:a>»<text:a xlink:type="simple" xlink:href="https://markirovka.ru/community/rezhim-proverok-na-kassakh/oflayn-proverka-na-kassakh-lokalnyy-modul-chz" office:name=""><text:span text:style-name="Definition"/></text:a><text:a xlink:type="simple" xlink:href="https://markirovka.ru/community/rezhim-proverok-na-kassakh/oflayn-proverka-na-kassakh-lokalnyy-modul-chz" office:name=""><text:span text:style-name="Definition"/></text:a></text:p>
      <text:p text:style-name="Text_20_body">Как обновить <text:a xlink:type="simple" xlink:href="https://markirovka.ru/community/rezhim-proverok-na-kassakh/instruktsiya-po-ustanovke-programmy-dlya-avtoobnovleniya-lokalnogo-modulya-lm-chz" office:name=""><text:span text:style-name="Definition">Локальный модуль «Честного знака </text:span></text:a>»<text:a xlink:type="simple" xlink:href="https://markirovka.ru/community/rezhim-proverok-na-kassakh/instruktsiya-po-ustanovke-programmy-dlya-avtoobnovleniya-lokalnogo-modulya-lm-chz" office:name=""><text:span text:style-name="Definition"/></text:a><text:a xlink:type="simple" xlink:href="https://markirovka.ru/community/rezhim-proverok-na-kassakh/instruktsiya-po-ustanovke-programmy-dlya-avtoobnovleniya-lokalnogo-modulya-lm-chz" office:name=""><text:span text:style-name="Definition"/></text:a></text:p>
      <text:p text:style-name="Text_20_body"><text:a xlink:type="simple" xlink:href="https://cao.mos.ru/Изображение1.jpg" office:name=""><text:span text:style-name="Definition">Картинка 1</text:span></text:a></text:p>
      <text:p text:style-name="Text_20_body"><text:a xlink:type="simple" xlink:href="https://cao.mos.ru/Изображение%20WhatsApp%202025-07-29%20в%2012.24.09_5c70b15c%20(1).jpg" office:name=""><text:span text:style-name="Definition">Картинка 2</text:span></text:a></text:p>
      <text:p text:style-name="Text_20_body"><text:a xlink:type="simple" xlink:href="https://cao.mos.ru/Изображение%20WhatsApp%202025-07-29%20в%2012.24.09_66622bb0%20(1).jpg" office:name=""><text:span text:style-name="Definition">Картинка 3</text:span></text:a></text:p>
      <text:p text:style-name="Text_20_body"><text:a xlink:type="simple" xlink:href="https://cao.mos.ru/Изображение%20WhatsApp%202025-07-29%20в%2012.24.09_ac70e40c%20(1).jpg" office:name=""><text:span text:style-name="Definition">Картинка 4</text:span></text:a></text:p>
      <text:p text:style-name="Text_20_body"><text:a xlink:type="simple" xlink:href="https://cao.mos.ru/%20Изображение%20WhatsApp%202025-07-29%20в%2012.24.10_12f462c6%20(2).jpg" office:name=""><text:span text:style-name="Definition">Картинка 5</text:span></text:a></text:p>
      <text:p text:style-name="Text_20_body"><text:a xlink:type="simple" xlink:href="https://cao.mos.ru/%20Изображение%20WhatsApp%202025-07-29%20в%2012.24.10_1701c2ea%20(2).jpg" office:name=""><text:span text:style-name="Definition">Картинка 6</text:span></text:a></text:p>
      <text:p text:style-name="Text_20_body"> </text:p>
      <text:p text:style-name="Text_20_body"><text:line-break/></text:p>
      <text:p text:style-name="Text_20_body">Адрес страницы: <text:a xlink:type="simple" xlink:href="http://hamovniki.mos.ru/administrative-authority-shall-inform/detail/13140562.html" office:name=""><text:span text:style-name="Definition">http://hamovniki.mos.ru/administrative-authority-shall-inform/detail/1314056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5:33:26Z</meta:creation-date>
    <dc:date>2025-08-05T15:33:26Z</dc:date>
  </office:meta>
</office:document-meta>
</file>