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й-порядок-организации-отдыха-и-оздоровления-детей"/>Новый порядок организации отдыха и оздоровления детей<text:bookmark-end text:name="новый-порядок-организации-отдыха-и-оздоровления-детей"/></text:h>
      <text:p text:style-name="First_20_paragraph">12.11.2014</text:p>
      <text:p text:style-name="Text_20_body">Уважаемые москвичи!</text:p>
      <text:p text:style-name="Text_20_body"><text:line-break/></text:p>
      <text:p text:style-name="Text_20_body">Учитывая, что основными целями отдыха и оздоровления детей является укрепление здоровья и профилактика заболеваний, в этом году детская оздоровительная кампания была организована в период летних и теплых весенних и осенних месяцев. Все путевки были размещены в свободном доступе на Портале государственных и муниципальных услуг (функций) 25 апреля 2014 года.</text:p>
      <text:p text:style-name="Text_20_body"><text:line-break/></text:p>
      <text:p text:style-name="Text_20_body">Если ваш ребенок относится к льготной категории и вы по каким либо причинам не успели воспользоваться путевкой, полностью оплаченной за счет средств бюджета, то вы можете самостоятельно приобрести путевку и получить частичную компенсацию стоимости самостоятельно приобретенной путевки.</text:p>
      <text:p text:style-name="Text_20_body"><text:line-break/></text:p>
      <text:p text:style-name="Text_20_body">Для вашего удобства в 2014 году Правительством Москвы принято решение изменить порядок подачи и выдачи путевки (сертификат) для отдыха и оздоровления детей, находящихся в трудной жизненной ситуации. Новый порядок будет осуществляться в два этапа: первая заявочная кампания и вторая заявочная кампания.</text:p>
      <text:p text:style-name="Text_20_body"><text:line-break/></text:p>
      <text:p text:style-name="Text_20_body">С 20 декабря 2014 года по 20 января 2015 года если ваш ребенок относиться к льготной категории вы сможете принять участие в первой заявочной кампании и подать заявление на отдых и оздоровление вашего ребенка в то место отдыха и в тот период, когда удобно.</text:p>
      <text:p text:style-name="Text_20_body"><text:line-break/></text:p>
      <text:p text:style-name="Text_20_body">Конкретный детский оздоровительный лагерь, санаторий или дом отдыха выбирается в период проведения второй заявочной кампании, при условии вашего участия в первой.</text:p>
      <text:p text:style-name="Text_20_body"><text:line-break/></text:p>
      <text:p text:style-name="Text_20_body">Более подробная информация о новом порядке организации отдыха и оздоровления детей, а также сроки второй заявочной кампании, будут размещены на сайтах Департамента культуры города Москвы http://kultura.mos.ru/ и Государственного автономного учреждения культуры города Москвы «Московское агентство организации отдыха и туризма» (ГАУК «Мосгортур») http://mosgortur.ru/.</text:p>
      <text:p text:style-name="Text_20_body"><text:line-break/></text:p>
      <text:p text:style-name="Text_20_body">Адрес страницы: <text:a xlink:type="simple" xlink:href="http://hamovniki.mos.ru/administrative-authority-shall-inform/detail/1401782.html" office:name=""><text:span text:style-name="Definition">http://hamovniki.mos.ru/administrative-authority-shall-inform/detail/140178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5T01:48:16Z</meta:creation-date>
    <dc:date>2025-03-05T01:48:16Z</dc:date>
  </office:meta>
</office:document-meta>
</file>