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1-ноября-2014-года-открывается-прием-заявлений-на-выплату-частичной-компенсации-за-самостоятельно-приобретенные-путевки"/>С 1 ноября 2014 года открывается прием заявлений на выплату частичной компенсации за самостоятельно приобретенные путевки<text:bookmark-end text:name="с-1-ноября-2014-года-открывается-прием-заявлений-на-выплату-частичной-компенсации-за-самостоятельно-приобретенные-путевки"/></text:h>
      <text:p text:style-name="First_20_paragraph">13.11.2014</text:p>
      <text:p text:style-name="Text_20_body">С 1 ноября 2014 года открывается прием заявлений на выплату частичной компенсации за самостоятельно приобретенные путевки.</text:p>
      <text:p text:style-name="Text_20_body">Если Вы являетесь жителем города Москвы, являющимся получателем ежемесячного пособия на ребенка в соответствии с Законом города Москвы от 3 ноября 2004 г. № 67 «О ежемесячном пособии на ребенка», то Вы можете подать заявление через Портал государственных и муниципальных услуг (функций).</text:p>
      <text:p text:style-name="Text_20_body">Если Ваш ребенок относится к категории «дети-сироты, дети, оставшиеся без попечения родителей, воспитывающиеся в приемных или патронатных семьях, принявших на воспитание троих и более детей, оставшихся без попечения родителей» то Вы можете подать заявление в отдел организации отдыха Государственного автономного учреждения культуры города Москвы «Московское агентство организации отдыха и оздоровления» (ГАУК «Мосгортур») в Вашем административном, адреса которых размещены на официальном сайте учреждения <text:a xlink:type="simple" xlink:href="http://mosgortur.ru/" office:name=""><text:span text:style-name="Definition">http://mosgortur.ru/</text:span></text:a>.</text:p>
      <text:p text:style-name="Text_20_body">У жителей, зарегистрированных по месту жительства в Троицком и Новомосковском административных округах города Москвы, приме заявлений осуществляется в отделе организации отдыха в Юго-Западном административном округе города Москвы ГАУК «Мосгортур», адрес которого размещен на официальном сайте учреждения <text:a xlink:type="simple" xlink:href="http://mosgortur.ru/" office:name=""><text:span text:style-name="Definition">http://mosgortur.ru/</text:span></text:a>.</text:p>
      <text:p text:style-name="Text_20_body">Обращаем Ваше внимание: путевка, полностью оплаченная за счет средств бюджета города Москвы, на отдых детей или частичная компенсация затрат за самостоятельно приобретенную путевку может быть предоставлена на одного ребёнка один раз в течение календарного года (по выбору).</text:p>
      <text:p text:style-name="Text_20_body"><text:line-break/></text:p>
      <text:p text:style-name="Text_20_body">Адрес страницы: <text:a xlink:type="simple" xlink:href="http://hamovniki.mos.ru/administrative-authority-shall-inform/detail/1403162.html" office:name=""><text:span text:style-name="Definition">http://hamovniki.mos.ru/administrative-authority-shall-inform/detail/1403162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9T09:29:18Z</meta:creation-date>
    <dc:date>2023-05-29T09:29:18Z</dc:date>
  </office:meta>
</office:document-meta>
</file>