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глашаем-на-учебу-в-университет-колледжи-мвд-и-на-работу-в-полицию"/>Приглашаем на учебу в Университет, колледжи МВД и на работу в полицию<text:bookmark-end text:name="приглашаем-на-учебу-в-университет-колледжи-мвд-и-на-работу-в-полицию"/></text:h>
      <text:p text:style-name="First_20_paragraph">15.12.2014</text:p>
      <text:p text:style-name="Text_20_body">1 отдел полиции УВД на Московском метрополитене ГУ МВД России по г. Москве проводит отбор кандидатов на учебу в Московский Университет МВД России и колледжи «ГБОУ СПО Колледж полиции», «ГБОУ СПО Юридический колледж» на 2015-2016 учебный года, а также приглашает на работу мужчин, отслуживших в ВС РФ и имеющих образование не ниже среднего, на должности сотрудников полиции.</text:p>
      <text:p text:style-name="Text_20_body"><text:line-break/></text:p>
      <text:p text:style-name="Text_20_body">Адрес страницы: <text:a xlink:type="simple" xlink:href="http://hamovniki.mos.ru/administrative-authority-shall-inform/detail/1471966.html" office:name=""><text:span text:style-name="Definition">http://hamovniki.mos.ru/administrative-authority-shall-inform/detail/1471966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04T19:26:10Z</meta:creation-date>
    <dc:date>2024-11-04T19:26:10Z</dc:date>
  </office:meta>
</office:document-meta>
</file>