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стема-записи-на-отдых-и-оздоровление-детей-в-2015-году-останется-без-изменений"/>Система записи на отдых и оздоровление детей в 2015 году останется без изменений<text:bookmark-end text:name="система-записи-на-отдых-и-оздоровление-детей-в-2015-году-останется-без-изменений"/></text:h>
      <text:p text:style-name="First_20_paragraph">25.12.2014</text:p>
      <text:p text:style-name="Text_20_body"><text:span text:style-name="T1">Уважаемые москвичи!</text:span></text:p>
      <text:p text:style-name="Text_20_body">В целях вашего удобства принято решение не реформировать в 2015 году систему записи на отдых и оздоровление детей.</text:p>
      <text:p text:style-name="Text_20_body">В апреле 2015 года стартует запись на отдых и оздоровление детей, находящихся в трудной жизненной ситуации, которая будет организована аналогично записи в 2014 году.</text:p>
      <text:p text:style-name="Text_20_body">Более подробная информация о детской оздоровительной кампании будет размещена на Портале государственных и муниципальных услуг (функций) города Москвы PGU.mos.ruсайтах Департамента культуры города Москвы http://kultura.mos.ru/ и Государственного автономного учреждения культуры города Москвы «Московское агенство организации отдыха и туризма» (ГАУК «Мосгортур») http://mosgortur.ru/.</text:p>
      <text:p text:style-name="Text_20_body"><text:line-break/></text:p>
      <text:p text:style-name="Horizontal_20_Line"/>
      <text:p text:style-name="First_20_paragraph"><text:a xlink:type="simple" xlink:href="http://share.yandex.ru/go.xml?service=vkontakte&amp;url=http%3A%2F%2Fxn--80aaaibnnmattnl6c6b.xn--p1ai%2Fnews%2F156492&amp;title=%D0%A5%D0%B0%D0%BC%D0%BE%D0%B2%D0%BD%D0%B8%D0%BA%D0%B8" office:name="ВКонтакте"><text:span text:style-name="Definition"/></text:a><text:a xlink:type="simple" xlink:href="http://share.yandex.ru/go.xml?service=facebook&amp;url=http%3A%2F%2Fxn--80aaaibnnmattnl6c6b.xn--p1ai%2Fnews%2F156492&amp;title=%D0%A5%D0%B0%D0%BC%D0%BE%D0%B2%D0%BD%D0%B8%D0%BA%D0%B8" office:name="Facebook"><text:span text:style-name="Definition"/></text:a><text:a xlink:type="simple" xlink:href="http://share.yandex.ru/go.xml?service=twitter&amp;url=http%3A%2F%2Fxn--80aaaibnnmattnl6c6b.xn--p1ai%2Fnews%2F156492&amp;title=%D0%A5%D0%B0%D0%BC%D0%BE%D0%B2%D0%BD%D0%B8%D0%BA%D0%B8" office:name="Twitter"><text:span text:style-name="Definition"/></text:a><text:a xlink:type="simple" xlink:href="http://share.yandex.ru/go.xml?service=odnoklassniki&amp;url=http%3A%2F%2Fxn--80aaaibnnmattnl6c6b.xn--p1ai%2Fnews%2F156492&amp;title=%D0%A5%D0%B0%D0%BC%D0%BE%D0%B2%D0%BD%D0%B8%D0%BA%D0%B8" office:name="Одноклассники"><text:span text:style-name="Definition"/></text:a><text:a xlink:type="simple" xlink:href="http://share.yandex.ru/go.xml?service=moimir&amp;url=http%3A%2F%2Fxn--80aaaibnnmattnl6c6b.xn--p1ai%2Fnews%2F156492&amp;title=%D0%A5%D0%B0%D0%BC%D0%BE%D0%B2%D0%BD%D0%B8%D0%BA%D0%B8" office:name="Мой Мир"><text:span text:style-name="Definition"/></text:a><text:a xlink:type="simple" xlink:href="http://share.yandex.ru/go.xml?service=gplus&amp;url=http%3A%2F%2Fxn--80aaaibnnmattnl6c6b.xn--p1ai%2Fnews%2F156492&amp;title=%D0%A5%D0%B0%D0%BC%D0%BE%D0%B2%D0%BD%D0%B8%D0%BA%D0%B8" office:name="Google Plus"><text:span text:style-name="Definition"/></text:a></text:p>
      <text:p text:style-name="Text_20_body"><text:line-break/></text:p>
      <text:p text:style-name="Text_20_body">Адрес страницы: <text:a xlink:type="simple" xlink:href="http://hamovniki.mos.ru/administrative-authority-shall-inform/detail/1496305.html" office:name=""><text:span text:style-name="Definition">http://hamovniki.mos.ru/administrative-authority-shall-inform/detail/149630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07:40:29Z</meta:creation-date>
    <dc:date>2023-06-16T07:40:29Z</dc:date>
  </office:meta>
</office:document-meta>
</file>