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еселые-старты---заряд-позитива"/>«Веселые старты» - заряд позитива!<text:bookmark-end text:name="веселые-старты---заряд-позитива"/></text:h>
      <text:p text:style-name="First_20_paragraph">06.03.2015</text:p>
      <text:p text:style-name="Text_20_body">6 марта на спортивной площадке (Фрунзенская наб., 50) прошли «Веселые старты», в которых приняли участие учащиеся 1-5-х классов СОШ № 171.</text:p>
      <text:p text:style-name="Text_20_body">Соревнования получились действительно «веселыми», особенно когда ребятам предстояло преодолевать препятствия на бегу, всей командой взявшись за руки.</text:p>
      <text:p text:style-name="Text_20_body">Дети получили отличный заряд бодрости и веселья!</text:p>
      <text:p text:style-name="Text_20_body"><text:line-break/></text:p>
      <text:p text:style-name="Text_20_body">Адрес страницы: <text:a xlink:type="simple" xlink:href="http://hamovniki.mos.ru/administrative-authority-shall-inform/detail/1640283.html" office:name=""><text:span text:style-name="Definition">http://hamovniki.mos.ru/administrative-authority-shall-inform/detail/164028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3T12:23:14Z</meta:creation-date>
    <dc:date>2023-05-13T12:23:14Z</dc:date>
  </office:meta>
</office:document-meta>
</file>