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лях-исключения-непроизводственного-в-том-числе-и-детского-травматизма-на-железной-дороге-в-черте-города-москвы"/>В целях исключения непроизводственного, в том числе и детского травматизма на железной дороге в черте города Москвы<text:bookmark-end text:name="в-целях-исключения-непроизводственного-в-том-числе-и-детского-травматизма-на-железной-дороге-в-черте-города-москвы"/></text:h>
      <text:p text:style-name="First_20_paragraph">14.04.2015</text:p>
      <text:p text:style-name="Text_20_body">В целях исключения непроизводственного, в том числе и детского травматизма на железной дороге в черте города Москвы Правительство Москвы продолжает информационную работу среди граждан нашего города.</text:p>
      <text:p text:style-name="Text_20_body">Накануне школьных каникул и предстоящего летнего сезона, прошу продолжить работу по размещению наглядной агитации по правилам безопасного нахождения на объектах инфраструктуры железнодорожного транспорта на интернет-порталах, сайтах администраций поселений, городских округов и газет управ и префектур.</text:p>
      <text:p text:style-name="Text_20_body">Необходимые информационные материалы размещены на сайте в сети интернет Московской железной дороги mzd.rzd.ru («Правила безопасности поведения детей на железнодорожном транспорте», «Безопасность детей»).</text:p>
      <text:p text:style-name="Text_20_body">О проведенной работе прошу проинформировать Департамент транспорта и развития дорожно-транспортной инфраструктуры города Москвы.</text:p>
      <text:p text:style-name="Text_20_body">Контактное лицо в Департаменте транспорта и развития дорожно-транспортной инфраструктуры: Вязников Николай Николаевич (тел. (495) 620-20-00 (54-352), 8-916-408-51-96, <text:a xlink:type="simple" xlink:href="mailto:Vyaznikov.NN@transport.mos.ru" office:name=""><text:span text:style-name="Definition">Vyaznikov.NN@transport.mos.ru</text:span></text:a>.</text:p>
      <text:p text:style-name="Text_20_body">Контактное лицо на Московской железной дороге: Коваленко Светлана Викторовна тел. (499) 266-05-48 <text:span text:style-name="T1">press-mzd@yandex.ru</text:span></text:p>
      <text:p text:style-name="Text_20_body">Первый заместитель</text:p>
      <text:p text:style-name="Text_20_body">руководителя Департамента Г.Б.Булатов</text:p>
      <text:p text:style-name="Text_20_body"><text:line-break/></text:p>
      <text:p text:style-name="Text_20_body">Адрес страницы: <text:a xlink:type="simple" xlink:href="http://hamovniki.mos.ru/administrative-authority-shall-inform/detail/1818659.html" office:name=""><text:span text:style-name="Definition">http://hamovniki.mos.ru/administrative-authority-shall-inform/detail/181865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15:55:12Z</meta:creation-date>
    <dc:date>2023-06-08T15:55:12Z</dc:date>
  </office:meta>
</office:document-meta>
</file>