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е-схемы-движения-транспорта-по-ул.-смоленская-ул.-плющиха-переулок-7-й-ростовский"/>Изменение схемы движения транспорта по ул. Смоленская, ул. Плющиха, переулок 7-й Ростовский<text:bookmark-end text:name="изменение-схемы-движения-транспорта-по-ул.-смоленская-ул.-плющиха-переулок-7-й-ростовский"/></text:h>
      <text:p text:style-name="First_20_paragraph">11.06.2015</text:p>
      <text:p text:style-name="Text_20_body">Уважаемые жители!</text:p>
      <text:p text:style-name="Text_20_body">Управа района Хамовники информирует, что в связи с проведение работ по реконструкции теплосети с 15.06.2015г. по 15.08.2015г. изменяется схема движения транспорта по ул. Смоленская, ул. Плющиха, переулок 7-й Ростовский.</text:p>
      <text:p text:style-name="Text_20_body">Проект организации движения транспорта на период проведения работ в установленном порядке согласован со всеми профильными службами города и утвержден Управлением контроля и координации развития транспортного комплекса города Москвы.</text:p>
      <text:p text:style-name="Text_20_body"><text:line-break/></text:p>
      <text:p text:style-name="Text_20_body"><text:a xlink:type="simple" xlink:href="/Foto/transport/31_Схема%20организации%20движения%20при%20первом%20этапе%20работ.jpg" office:name=""><text:span text:style-name="Definition">Схема организации движения при первом этапе работ - увеличить</text:span></text:a></text:p>
      <text:p text:style-name="Text_20_body"><text:line-break/></text:p>
      <text:p text:style-name="Text_20_body"><text:a xlink:type="simple" xlink:href="/Foto/transport/32_Схема%20организации%20движения%20при%20третьем%20этапе%20работ.jpg" office:name=""><text:span text:style-name="Definition">Схема организации движения при третьем этапе работ - увеличить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933002.html" office:name=""><text:span text:style-name="Definition">http://hamovniki.mos.ru/administrative-authority-shall-inform/detail/19330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7:46:43Z</meta:creation-date>
    <dc:date>2023-05-29T17:46:43Z</dc:date>
  </office:meta>
</office:document-meta>
</file>