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сервисы-для-автомобилистов"/>Онлайн сервисы для автомобилистов<text:bookmark-end text:name="онлайн-сервисы-для-автомобилистов"/></text:h>
      <text:p text:style-name="First_20_paragraph">29.06.2015</text:p>
      <text:p text:style-name="Text_20_body">Быть автовладельцем - одно удовольствие! Не согласны? Значит, вы еще не успели воспользоваться современными онлайн-сервисами. С их помощью можно покупать подержанный автомобиль без опаски, ставить транспортное средство на учет, получать уведомления о штрафах ГИБДД и оплачивать парковку, не выходя из ресторана.<text:line-break/><text:line-break/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967405.html" office:name=""><text:span text:style-name="Definition">http://hamovniki.mos.ru/administrative-authority-shall-inform/detail/196740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2T08:26:51Z</meta:creation-date>
    <dc:date>2025-07-02T08:26:51Z</dc:date>
  </office:meta>
</office:document-meta>
</file>