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о-порядке-выплаты-частичной-компенсации-стоимости-самостоятельно-приобретенной-путевки-в-2015-году"/>Информация о порядке выплаты частичной компенсации стоимости самостоятельно приобретенной путевки в 2015 году<text:bookmark-end text:name="информация-о-порядке-выплаты-частичной-компенсации-стоимости-самостоятельно-приобретенной-путевки-в-2015-году"/></text:h>
      <text:p text:style-name="First_20_paragraph">06.07.2015</text:p>
      <text:p text:style-name="Text_20_body">Уважаемые москвичи!</text:p>
      <text:p text:style-name="Text_20_body"><text:line-break/></text:p>
      <text:p text:style-name="Text_20_body"><text:span text:style-name="T1">С 1 июля 2015 года изменен порядок выплаты частичной компенсации стоимости самостоятельно приобретенной путевки.</text:span></text:p>
      <text:p text:style-name="Text_20_body"><text:line-break/></text:p>
      <text:p text:style-name="Text_20_body">Заявление на выплату частичной компенсации за самостоятельно приобретенную путевку в 2015 году Вы можете подать с 1 июля 2015 г.</text:p>
      <text:p text:style-name="Text_20_body">по 29 февраля 2016 г. при личном обращении на бумажном носителе</text:p>
      <text:p text:style-name="Text_20_body">в государственное автономное учреждение культуры города Москвы "Московское агентство организации отдыха и туризма" по адресу: город Москва, переулок Огородная Слобода, дом 9, стр. 1, в срок не позднее двух месяцев после окончания срока действия путевки и при предоставлении полного пакета документов:</text:p>
      <text:p text:style-name="Text_20_body">- документ, удостоверяющий личность заявителя;</text:p>
      <text:p text:style-name="Text_20_body">- свидетельство о рождении ребенка в возрасте до 14 лет или паспорт ребенка в возрасте старше 14 лет;</text:p>
      <text:p text:style-name="Text_20_body">- номер банковского счета и реквизиты кредитной организации;</text:p>
      <text:p text:style-name="Text_20_body">- обратный (отрывной) талон к путевке, подтверждающий оплату путевки;</text:p>
      <text:p text:style-name="Text_20_body">- выписку из домовой книги, подтверждающую постоянную регистрацию ребенка в городе Москве;</text:p>
      <text:p text:style-name="Text_20_body">- справку о получении пособия (для малообеспеченной семьи) или документ, подтверждающий, что в семью приняты на патронатное воспитание трое и более детей, оставшихся без попечения родителей (для приемных семей).</text:p>
      <text:p text:style-name="Text_20_body"><text:line-break/></text:p>
      <text:p text:style-name="Text_20_body">Более подробную информацию по вопросам организации отдыха и оздоровления детей и выплате частичной компенсации стоимости за самостоятельно приобретенную путевку Вы можете получить по телефону "Горячей линии" подведомственного Департаменту культуры города Москвы учреждения – государственного автономного учреждения культуры города Москвы "Московское агентство организации отдыха и туризма" (ГАУК "Мосгортур") 8-800-333-17-70.</text:p>
      <text:p text:style-name="Text_20_body"><text:line-break/></text:p>
      <text:p text:style-name="Text_20_body">Дополнительно информируем, что льготные категории детей, для которых предусмотрена выплата частичной компенсации стоимости самостоятельно приобретенной путевки, определены постановлением Правительства Москвы от 15 февраля 2015 г. № 29-ПП "Об организации отдыха и оздоровления детей в 2011 году и последующие годы".</text:p>
      <text:p text:style-name="Horizontal_20_Line"/>
      <text:p text:style-name="First_20_paragraph"><text:line-break/></text:p>
      <text:p text:style-name="Text_20_body"><text:span text:style-name="T1">Департамент культуры города Москвы № 464от 01 июля 2015 года</text:span></text:p>
      <text:p text:style-name="Text_20_body"><text:span text:style-name="T1">Приказ "О выплате частичной компенсации стоимости самостоятельно приобретенной путевки в 2015 году"</text:span></text:p>
      <text:p text:style-name="Text_20_body"><text:line-break/></text:p>
      <text:p text:style-name="Text_20_body">В соответствии с Порядком организации отдыха и оздоровления детей города Москвы, утвержденным постановлением Правительства Москвы от 15 февраля 2011 г. № 29-ПП "Об организации отдыха и оздоровления детей города Москвы в 2011 году и последующие годы", постановлением Правительства Москвы от 23 июля 2013 г. №&gt; 484-ПП "Об утверждении Положения о Департаменте культуры города Москвы", в целях надлежащей организации отдыха и оздоровления детей города Москвы в 2015 году приказываю:</text:p>
      <text:p text:style-name="Text_20_body">1. Утвердить Порядок выплаты частичной компенсации стоимости самостоятельно приобретенной путевки в 2015 году согласно приложению к настоящему приказу.</text:p>
      <text:p text:style-name="Text_20_body">2. Управлению по работе с территориями и поддержке творчества детей и молодежи:</text:p>
      <text:p text:style-name="Text_20_body">2.1. Разместить настоящий приказ на официальном сайте Департамента культуры города Москвы и в средствах массовой информации.</text:p>
      <text:p text:style-name="Text_20_body">2.2. Довести настоящий приказ до сведения ГАУК "Мосгортур", Департамента социальной защиты населения города Москвы, Департамента образования города Москвы, Департамента физической культуры и спорта города Москвы, префектур административных округов города Москвы и управ районов города Москвы, в целях размещения указанной информации на сайтах в информационно-телекоммуникационной сети Интернет, а также в помещениях указанных органов исполнительной власти города Москвы и ГАУК "Мосгортур".</text:p>
      <text:p text:style-name="Text_20_body">3. Контроль за выполнением настоящего приказа возложить на заместителей руководителя Департамента культуры города Москвы В.Э. Филиппова, Г.В. Лупачеву.</text:p>
      <text:p text:style-name="Text_20_body"><text:line-break/></text:p>
      <text:p text:style-name="Text_20_body">Руководитель</text:p>
      <text:p text:style-name="Text_20_body">А.В. Кибовский</text:p>
      <text:p text:style-name="Text_20_body"><text:line-break/></text:p>
      <text:p text:style-name="Horizontal_20_Line"/>
      <text:p text:style-name="First_20_paragraph"><text:line-break/></text:p>
      <text:p text:style-name="Text_20_body"><text:span text:style-name="T1">Порядок выплаты частичной компенсации стоимости самостоятельно приобретенной путевки в 2015 году</text:span></text:p>
      <text:p text:style-name="Text_20_body"><text:line-break/></text:p>
      <text:p text:style-name="Text_20_body">1. Порядок выплаты частичной компенсации стоимости самостоятельно приобретенной путевки в 2015 году (далее - Порядок) определяет сроки и последовательность действий при реализации законными представителями детей права на получение частичной компенсации стоимости самостоятельно приобретенной путевки в 2015 году (далее - частичная компенсация) в соответствии с постановлением Правительства Москвы от 15 февраля 2011 г. № 29-ПП "Об организации отдыха и оздоровления детей города Москвы в 2011 году и последующие годы" (далее - постановление № 29-ПП).</text:p>
      <text:p text:style-name="Text_20_body">2. Частичная компенсация выплачивается жителям города Москвы, являющимся получателями ежемесячного пособия на ребенка в соответствии с Законом города Москвы от 3 ноября 2004 г. № 67 "О ежемесячном пособии на ребенка" при предоставлении следующих документов: документ, удостоверяющий личность заявителя; свидетельство о рождении ребенка в возрасте до 14 лет или паспорт ребенка в возрасте старше 14 лет; номер банковского счета и реквизиты кредитной организации; обратный (отрывной) талон к путевке, подтверждающий оплату путевку; выписку из домовой книги, подтверждающую постоянную регистрацию ребенка в городе Москве; справку о получении пособия.</text:p>
      <text:p text:style-name="Text_20_body">3. Частичная компенсация выплачивается детям-сиротам и детям, оставшимся без попечения родителей, воспитывающимся в приемных или патронатных семьях, принявших на воспитание троих и более детей, оставшихся без попечения родителей, одному приемному родителю или патронатному воспитателю, сопровождающему на отдых и оздоровление троих детей, оставшихся без попечения родителей и принятых на воспитание в семью, обоим приемным родителям или патронатным воспитателям, сопровождающим на отдых и оздоровление четверых и более детей, оставшихся без попечения родителей и принятых на воспитание в семью, компенсируется стоимость каждой самостоятельно приобретенной путевки для ребенка, оставшегося без попечения родителей, и сопровождающего лица и стоимость их проезда к месту отдыха и оздоровления и обратно при предоставлении следующих документов: документ, удостоверяющий личность заявителя; свидетельство о рождении ребенка в возрасте до 14 лет или паспорт ребенка в возрасте старше 14 лет; номер банковского счета и реквизиты кредитной организации; обратный (отрывной) талон к путевке,подтверждающий оплату путевки; документ, подтверждающий, что в семью приняты на патронатное воспитание трое и более детей, оставшихся без попечения родителей.</text:p>
      <text:p text:style-name="Text_20_body">4. Заявление на выплату частичной компенсации подается в период с 1 июля 2015 г. по 29 февраля 2016 г. при личном обращении на бумажном носителе в Государственное автономное учреждение культуры города Москвы "Московское агентство организации отдыха и туризма" (далее -ГАУК "Мосгортур") в срок не позднее двух месяцев после окончания срока действия путевки.</text:p>
      <text:p text:style-name="Text_20_body">5. Прием, регистрация заявления, проверка сведений, указанных в заявлении, осуществляется в день подачи заявления с прилагаемыми к нему документами сотрудниками ГАУК "Мосгортур".</text:p>
      <text:p text:style-name="Text_20_body">6. Уведомление о принятии документов для выплаты частичной компенсации выдается на бумажном носителе в ГАУК "Мосгортур" в день подачи документов.</text:p>
      <text:p text:style-name="Text_20_body">7. Рассмотрение заявлений и выплата частичной компенсации осуществляются ГАУК "Мосгортур" в порядке очередности подачи заявлений, исходя из дат и времени подачи.</text:p>
      <text:p text:style-name="Text_20_body">8. Заявление рассматривается ГАУК "Мосгортур" в срок не более одного месяца со дня его регистрации с прилагаемыми отчетными документами.</text:p>
      <text:p text:style-name="Text_20_body">9. По результатам рассмотрения заявления заявителю в срок, указанный в пункте 8 настоящего Порядка, направляется уведомление о перечислении денежных средств на банковский счет заявителя или уведомление об отказе в выплате частичной компенсации.</text:p>
      <text:p text:style-name="Text_20_body">10. Основаниями для отказа выплаты частичной компенсации являются:</text:p>
      <text:p text:style-name="Text_20_body">10.1. Отсутствие права на получение частичной компенсации.</text:p>
      <text:p text:style-name="Text_20_body">10.2. Наличие в отношении одного и того же ребенка в течение одного периода, определяемого со дня первого заезда в организации отдыха и оздоровления в период весенних школьных каникул текущего календарного года до последнего дня выезда последнего заезда в период зимних школьных каникул следующего календарного года, сведений о предоставлении путевки для выездного отдыха и оздоровления или выплате компенсации за самостоятельно приобретенную путевку.</text:p>
      <text:p text:style-name="Text_20_body">10.3. Несоответствие представленных заявителем документов, установленным требованиям, либо представление заявителем противоречивых или недостоверных сведений, либо представление заявителем документов, утративших силу.</text:p>
      <text:p text:style-name="Text_20_body">10.4. Нарушение срока и порядка подачи заявления на выплату частичной компенсации.</text:p>
      <text:p text:style-name="Text_20_body">11. Выплата частичной компенсации завершается путем перечисления денежных средств на банковский счет заявителя в размере, определенном постановлением № 29-ПП.</text:p>
      <text:p text:style-name="Text_20_body"><text:line-break/></text:p>
      <text:p text:style-name="Text_20_body">Адрес страницы: <text:a xlink:type="simple" xlink:href="http://hamovniki.mos.ru/administrative-authority-shall-inform/detail/1986046.html" office:name=""><text:span text:style-name="Definition">http://hamovniki.mos.ru/administrative-authority-shall-inform/detail/198604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8T13:11:34Z</meta:creation-date>
    <dc:date>2023-05-28T13:11:34Z</dc:date>
  </office:meta>
</office:document-meta>
</file>