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юля-2015-года-в-19.00-состоялась-встреча-главы-управы-района-хамовники-с.н.носкова-с-населением-района"/>15 июля 2015 года в 19.00 состоялась встреча главы управы района Хамовники С.Н.Носкова с населением района<text:bookmark-end text:name="июля-2015-года-в-19.00-состоялась-встреча-главы-управы-района-хамовники-с.н.носкова-с-населением-района"/></text:h>
      <text:p text:style-name="First_20_paragraph">17.07.2015</text:p>
      <text:p text:style-name="Text_20_body">15 июля 2015 года в 19.00 состоялась встреча главы управы района Хамовники С.Н.Носкова с населением района по темам:</text:p>
      <text:p text:style-name="Text_20_body">1.​ О пресечении несанкционированной торговли на территории района.</text:p>
      <text:p text:style-name="Text_20_body">2.​ Об итогах работы ОМВД России по району Хамовники за 1 полугодие 2015 года.</text:p>
      <text:p text:style-name="Text_20_body"><text:line-break/></text:p>
      <text:p text:style-name="Text_20_body">Предлагаем ознакомится с видеозаписью этой встречи</text:p>
      <text:p text:style-name="Text_20_body"><text:line-break/></text:p>
      <text:section text:name="player"/>
      <text:h text:style-name="Heading_20_1" text:outline-level="1"><text:bookmark-start text:name="произошла-ошибка."/>Произошла ошибка.<text:bookmark-end text:name="произошла-ошибка."/></text:h>
      <text:p text:style-name="First_20_paragraph"><text:a xlink:type="simple" xlink:href="https://www.youtube.com/watch?v=V4mb4I7Cbb4" office:name=""><text:span text:style-name="Definition">Включите JavaScript в браузере или посмотрите видео на странице www.youtube.com</text:span></text:a>.</text:p>
      <text:p text:style-name="Text_20_body"><text:line-break/></text:p>
      <text:p text:style-name="Text_20_body">Адрес страницы: <text:a xlink:type="simple" xlink:href="http://hamovniki.mos.ru/administrative-authority-shall-inform/detail/2014757.html" office:name=""><text:span text:style-name="Definition">http://hamovniki.mos.ru/administrative-authority-shall-inform/detail/201475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9T18:11:08Z</meta:creation-date>
    <dc:date>2025-01-09T18:11:08Z</dc:date>
  </office:meta>
</office:document-meta>
</file>