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оциальный-сертификат"/>Социальный сертификат<text:bookmark-end text:name="социальный-сертификат"/></text:h>
      <text:p text:style-name="First_20_paragraph">03.08.2015</text:p>
      <text:p text:style-name="Text_20_body">Что такое Электронный социальный сертификат, и какие привилегии он дает? Активируйте его и получите возможность оплачивать необходимые покупки Социальной картой москвича в магазинах-участниках партнерской программы. Узнайте обо всех возможностях социального сертификата из одноимённого ролика.</text:p>
      <text:p text:style-name="Text_20_body"><text:line-break/></text:p>
      <text:p text:style-name="Text_20_body">Адрес страницы: <text:a xlink:type="simple" xlink:href="http://hamovniki.mos.ru/administrative-authority-shall-inform/detail/2019005.html" office:name=""><text:span text:style-name="Definition">http://hamovniki.mos.ru/administrative-authority-shall-inform/detail/2019005.html</text:span></text:a></text:p>
      <text:p text:style-name="Text_20_body"><text:a xlink:type="simple" xlink:href="http://hamovniki.mos.ru" office:name=""><text:span text:style-name="Definition">Управа района Хамовни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06T14:54:56Z</meta:creation-date>
    <dc:date>2023-06-06T14:54:56Z</dc:date>
  </office:meta>
</office:document-meta>
</file>