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ифровом-доме-дети-осваивают-навыки-3d-печати-и-создают-своих-роботов"/>В Цифровом доме дети осваивают навыки 3D-печати и создают своих роботов<text:bookmark-end text:name="в-цифровом-доме-дети-осваивают-навыки-3d-печати-и-создают-своих-роботов"/></text:h>
      <text:p text:style-name="First_20_paragraph">29.07.2015</text:p>
      <text:p text:style-name="Text_20_body">В Цифровом доме прошли увлекательные занятия по 3D-печати. Занятия проводились с участием ЦРМП и Центра прототипирования и дизайна МГТУ «МАМИ».</text:p>
      <text:p text:style-name="Text_20_body"><text:line-break/></text:p>
      <text:p text:style-name="Text_20_body">Каникулярная программа под названием «Будущее в настоящем: 3D-печать» собрала много желающих попробовать себя в роли программиста и скульптора 3D. В течение недели под руководством студентов и преподавателей МАМИ дети получали знания как теоретические, так и практические. Сначала дети узнали о работе с программой 3D-моделирования и по шагам создали вазу. Но это было самое простое упражнение, потому что дальше ребята принялись за создание робота.</text:p>
      <text:p text:style-name="Text_20_body"><text:line-break/></text:p>
      <text:p text:style-name="Text_20_body"><text:line-break/></text:p>
      <text:p text:style-name="Text_20_body">Ребятам настолько понравилось создавать 3D- модели на компьютерах, что они в течении часа создавали всё, что приходило им в голову: цветок, пирамида, машина, монета... Всё оставшееся время дети собирали своих роботов с помощью специальной программы, а также каждый модернизировал своего робота, делая его уникальным.</text:p>
      <text:p text:style-name="Text_20_body"><text:line-break/></text:p>
      <text:p text:style-name="Text_20_body">После того как были разработаны все части робота, наступил процесс 3D-печати, когда детали из пластика буквально росли на глазах.</text:p>
      <text:p text:style-name="Text_20_body"><text:line-break/></text:p>
      <text:p text:style-name="Text_20_body">Завершилась неделя вручением ребятам напечатанных роботов, которых они моделировали в течение 5 дней, а также сертификатов об обучении 3D-моделированию и сертификаты на посещение лаборатории 3D-печати.</text:p>
      <text:p text:style-name="Text_20_body">Для тех, кто не успел посетить эти необычные занятия, есть возможность записаться на курс на август.</text:p>
      <text:p text:style-name="Text_20_body">Тел.: 8-499-2454411.</text:p>
      <text:p text:style-name="Text_20_body"><text:line-break/></text:p>
      <text:p text:style-name="Text_20_body">Адрес страницы: <text:a xlink:type="simple" xlink:href="http://hamovniki.mos.ru/administrative-authority-shall-inform/detail/2039240.html" office:name=""><text:span text:style-name="Definition">http://hamovniki.mos.ru/administrative-authority-shall-inform/detail/203924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9:50:25Z</meta:creation-date>
    <dc:date>2023-08-15T19:50:25Z</dc:date>
  </office:meta>
</office:document-meta>
</file>