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2.C" style:family="table-column"/>
    <style:style style:name="Table2.D" style:family="table-column"/>
    <style:style style:name="Table2.E" style:family="table-column"/>
    <style:style style:name="Table3" style:family="table">
      <style:table-properties table:align="center"/>
    </style:style>
    <style:style style:name="Table3.A" style:family="table-column"/>
    <style:style style:name="Table3.B" style:family="table-column"/>
    <style:style style:name="Table3.C" style:family="table-column"/>
    <style:style style:name="Table3.D" style:family="table-column"/>
    <style:style style:name="Table3.E" style:family="table-column"/>
    <style:style style:name="Table4" style:family="table">
      <style:table-properties table:align="center"/>
    </style:style>
    <style:style style:name="Table4.A" style:family="table-column"/>
    <style:style style:name="Table4.B" style:family="table-column"/>
    <style:style style:name="Table4.C" style:family="table-column"/>
    <style:style style:name="Table4.D" style:family="table-column"/>
    <style:style style:name="Table4.E" style:family="table-column"/>
    <style:style style:name="Table5" style:family="table">
      <style:table-properties table:align="center"/>
    </style:style>
    <style:style style:name="Table5.A" style:family="table-column"/>
    <style:style style:name="Table5.B" style:family="table-column"/>
    <style:style style:name="Table5.C" style:family="table-column"/>
    <style:style style:name="Table5.D" style:family="table-column"/>
    <style:style style:name="Table5.E" style:family="table-column"/>
  </office:automatic-styles>
  <office:body>
    <office:text>
      <text:h text:style-name="Heading_20_3" text:outline-level="3"><text:bookmark-start text:name="торговый-сбор-2015-в-москве---о-том-кто-обязан-платить-торговый-сбор-и-кто-освобождается-от-его-уплаты"/>Торговый сбор 2015 в Москве - О том, кто обязан платить торговый сбор и кто освобождается от его уплаты<text:bookmark-end text:name="торговый-сбор-2015-в-москве---о-том-кто-обязан-платить-торговый-сбор-и-кто-освобождается-от-его-уплаты"/></text:h>
      <text:p text:style-name="First_20_paragraph">15.09.2015</text:p>
      <text:p text:style-name="Text_20_body">С 1 июля 2015 года в Москве вводятся торговые сборы для малого бизнеса. Торговому сбору законодатели отвели новую главу 33 НК РФ — «Торговый сбор».Торговый сбор, по сути, является обязательным платежом, который нужно ежеквартально перечислять за право ведения торговой деятельности на объектах осуществления торговли. Плательщиками торгового сбора, в таком случае, станут занимающиеся торговлей организации и ИП, применяющие общий режим налогообложения или УСН.</text:p>
      <text:p text:style-name="Text_20_body"><text:line-break/></text:p>
      <text:p text:style-name="Text_20_body"><text:span text:style-name="T1">О том, кто обязан платить торговый сбор, нужно ли уплачивать торговый сбор интернет-магазинам, облагаются ли торговым сбором оказание бытовых услуг, кто освобождается от его уплаты можно узнать из презентации Департамента экономической политики и развития города Москвы:</text:span></text:p>
      <text:p text:style-name="Text_20_body"><text:line-break/></text:p>
      <text:p text:style-name="Text_20_body"><text:a xlink:type="simple" xlink:href="/pdf/torgoviy_sbor.pdf" office:name=""><text:span text:style-name="Definition"/></text:a><text:line-break/></text:p>
      <text:p text:style-name="Text_20_body"><text:line-break/></text:p>
      <text:p text:style-name="Text_20_body"><text:a xlink:type="simple" xlink:href="/pdf/torgoviy_sbor.pdf" office:name=""><text:span text:style-name="Definition"><text:span text:style-name="T2">Просмотреть презентацию в формате PDF</text:span></text:span></text:a></text:p>
      <text:p text:style-name="Text_20_body"><text:line-break/></text:p>
      <text:p text:style-name="Text_20_body"><text:line-break/></text:p>
      <text:p text:style-name="Text_20_body"><text:span text:style-name="T2">О внесении изменений в статью 1 Закона города Москвы от 31 октября 2012 года № 53 «О патентной системе налогообложения»</text:span></text:p>
      <text:p text:style-name="Text_20_body"><text:line-break/></text:p>
      <text:p text:style-name="Text_20_body"><text:span text:style-name="T2">Статья 1 </text:span></text:p>
      <text:p text:style-name="Text_20_body"><text:span text:style-name="T3">В таблице статьи 1:</text:span></text:p>
      <text:p text:style-name="Text_20_body"><text:span text:style-name="T3">1) пункты 10 и 11 изложить в следующей редакции: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«</text:p>
          </table:table-cell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Оказание услуг по перевозке грузов автомобильным транспортном (размер потенциально возможного к получению годового дохода на одно транспортное средство)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автомобили грузоподъемностью до 3,5 тонны (включительно);</text:p>
          </table:table-cell>
          <table:table-cell table:style-name="TableRowCell" office:value-type="string">
            <text:p text:style-name="Table_20_Contents">6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автомобили грузоподъемностью свыше 3,5 тонны до 5,0 тонн (включительно);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автомобили грузоподъемностью свыше 5,0 тонн до 10,0 тонн (включительно);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) автомобили грузоподъемностью свыше 10,0 тонн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Оказание услуг по перевозке пассажиров автомобильным транспортном (размер потенциально возможного к получению годового дохода на одно транспортное средство)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автомобили с количеством посадочных мест до 5 (включительно);</text:p>
          </table:table-cell>
          <table:table-cell table:style-name="TableRowCell" office:value-type="string">
            <text:p text:style-name="Table_20_Contents">3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автомобили с количеством посадочных мест от 6 до 8 (включительно);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автомобили с количеством посадочных мест от 9 до 16 (включительно);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) автомобили с количеством посадочных мест свыше 16</text:p>
          </table:table-cell>
          <table:table-cell table:style-name="TableRowCell" office:value-type="string">
            <text:p text:style-name="Table_20_Contents">2000</text:p>
          </table:table-cell>
          <table:table-cell table:style-name="TableRowCell" office:value-type="string">
            <text:p text:style-name="Table_20_Contents">»;</text:p>
          </table:table-cell>
        </table:table-row>
      </table:table>
      <text:p text:style-name="First_20_paragraph"><text:line-break/></text:p>
      <text:p text:style-name="Text_20_body"><text:span text:style-name="T3"> 2) пункты 19 и 19.1 изложить в следующей редакции:</text:span><text:line-break/></text:p>
      <text:p text:style-name="Text_20_body"><text:line-break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>
          <table:table-cell table:style-name="TableRowCell" office:value-type="string">
            <text:p text:style-name="Table_20_Contents">«</text:p>
          </table:table-cell>
          <table:table-cell table:style-name="TableRowCell" office:value-type="string">
            <text:p text:style-name="Table_20_Contents">19.</text:p>
          </table:table-cell>
          <table:table-cell table:style-name="TableRowCell" office:value-type="string">
            <text:p text:style-name="Table_20_Contents">Сдача в аренду (наем) жилых помещений, дач, земельных участков, принадлежащих индивидуальному предпринимателю на праве собственности (размер потенциально возможного к получению годового дохода на один обособленный объект)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до 50 кв. метров (включительно)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75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35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;</text:p>
          </table:table-cell>
          <table:table-cell table:style-name="TableRowCell" office:value-type="string">
            <text:p text:style-name="Table_20_Contents">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свыше 50 кв. метров до 100 кв. метров (включительно)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7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;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свыше 100 кв. метров до 200 кв. метров (включительно)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225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105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;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) свыше 200 кв. метров до 300 кв. метров (включительно)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4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21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;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5) свыше 300 кв. метров до 600 кв. метров (включительно)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7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35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;</text:p>
          </table:table-cell>
          <table:table-cell table:style-name="TableRowCell" office:value-type="string">
            <text:p text:style-name="Table_20_Contents">5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6) свыше 600 кв. метров, расположенных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а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10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б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7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в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</text:p>
          </table:table-cell>
          <table:table-cell table:style-name="TableRowCell" office:value-type="string">
            <text:p text:style-name="Table_20_Contents">10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19.1.</text:p>
          </table:table-cell>
          <table:table-cell table:style-name="TableRowCell" office:value-type="string">
            <text:p text:style-name="Table_20_Contents">Сдача в аренду (наем) нежилых помещений, принадлежащих индивидуальному предпринимателю на праве собственности (размер потенциально возможного к получению годового дохода на один обособленный объект)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до 100 кв. метров (включительно);</text:p>
          </table:table-cell>
          <table:table-cell table:style-name="TableRowCell" office:value-type="string">
            <text:p text:style-name="Table_20_Contents">1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свыше 100 кв. метров до 300 кв. метров (включительно);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свыше 300 кв. метров до 600 кв. метров (включительно);</text:p>
          </table:table-cell>
          <table:table-cell table:style-name="TableRowCell" office:value-type="string">
            <text:p text:style-name="Table_20_Contents">5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) свыше 600 кв. метров</text:p>
          </table:table-cell>
          <table:table-cell table:style-name="TableRowCell" office:value-type="string">
            <text:p text:style-name="Table_20_Contents">10000</text:p>
          </table:table-cell>
          <table:table-cell table:style-name="TableRowCell" office:value-type="string">
            <text:p text:style-name="Table_20_Contents">»;</text:p>
          </table:table-cell>
        </table:table-row>
      </table:table>
      <text:p text:style-name="First_20_paragraph"><text:line-break/></text:p>
      <text:p text:style-name="Text_20_body"><text:span text:style-name="T3">3) пункты 62 и 63 изложить в следующей редакции:</text:span></text:p>
      <text:p text:style-name="Text_20_body"><text:line-break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row>
          <table:table-cell table:style-name="TableRowCell" office:value-type="string">
            <text:p text:style-name="Table_20_Contents">«</text:p>
          </table:table-cell>
          <table:table-cell table:style-name="TableRowCell" office:value-type="string">
            <text:p text:style-name="Table_20_Contents">62.</text:p>
          </table:table-cell>
          <table:table-cell table:style-name="TableRowCell" office:value-type="string">
            <text:p text:style-name="Table_20_Contents">Розничная торговля, осуществляемая через объекты стационарной торговой сети с площадью торгового зала не более 50 кв. метров по каждому объекту организации торговли (размер потенциально возможного к получению годового дохода на один обособленный объект торговли), расположенные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4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14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</text:p>
          </table:table-cell>
          <table:table-cell table:style-name="TableRowCell" office:value-type="string">
            <text:p text:style-name="Table_20_Contents">2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63.</text:p>
          </table:table-cell>
          <table:table-cell table:style-name="TableRowCell" office:value-type="string">
            <text:p text:style-name="Table_20_Contents">Розничная торговля, осуществляемая через объекты стационарной торговой сети, не имеющие торговых залов, а также через объекты нестационарной торговой сети, за исключением развозной и разносной розничной торговли (размер потенциально возможного к получению годового дохода на один обособленный объект торговли), расположенные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54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189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</text:p>
          </table:table-cell>
          <table:table-cell table:style-name="TableRowCell" office:value-type="string">
            <text:p text:style-name="Table_20_Contents">2700</text:p>
          </table:table-cell>
          <table:table-cell table:style-name="TableRowCell" office:value-type="string">
            <text:p text:style-name="Table_20_Contents">»;</text:p>
          </table:table-cell>
        </table:table-row>
      </table:table>
      <text:p text:style-name="First_20_paragraph"><text:line-break/></text:p>
      <text:p text:style-name="Text_20_body"><text:span text:style-name="T3">4) дополнить пунктом 63.1 следующего содержания:</text:span></text:p>
      <text:p text:style-name="Text_20_body"><text:line-break/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row>
          <table:table-cell table:style-name="TableRowCell" office:value-type="string">
            <text:p text:style-name="Table_20_Contents">«</text:p>
          </table:table-cell>
          <table:table-cell table:style-name="TableRowCell" office:value-type="string">
            <text:p text:style-name="Table_20_Contents">63.1.</text:p>
          </table:table-cell>
          <table:table-cell table:style-name="TableRowCell" office:value-type="string">
            <text:p text:style-name="Table_20_Contents">Развозная и разносная розничная торговля (размер потенциально возможного к получению годового дохода на один обособленный объект торговли)</text:p>
          </table:table-cell>
          <table:table-cell table:style-name="TableRowCell" office:value-type="string">
            <text:p text:style-name="Table_20_Contents">2700</text:p>
          </table:table-cell>
          <table:table-cell table:style-name="TableRowCell" office:value-type="string">
            <text:p text:style-name="Table_20_Contents">»;</text:p>
          </table:table-cell>
        </table:table-row>
      </table:table>
      <text:p text:style-name="First_20_paragraph"><text:line-break/></text:p>
      <text:p text:style-name="Text_20_body"><text:span text:style-name="T3">5) пункт 64 изложить в следующей редакции:</text:span></text:p>
      <text:p text:style-name="Text_20_body"><text:line-break/></text:p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row>
          <table:table-cell table:style-name="TableRowCell" office:value-type="string">
            <text:p text:style-name="Table_20_Contents">«</text:p>
          </table:table-cell>
          <table:table-cell table:style-name="TableRowCell" office:value-type="string">
            <text:p text:style-name="Table_20_Contents">64.</text:p>
          </table:table-cell>
          <table:table-cell table:style-name="TableRowCell" office:value-type="string">
            <text:p text:style-name="Table_20_Contents">Услуги общественного питания, оказываемые через объекты организации общественного питания с площадью зала обслуживания посетителей не более 50 кв. метров по каждому объекту организации общественного питания (размер потенциально возможного к получению годового дохода на один обособленный объект общественного питания), расположенные в: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) районах, входящих в Центральный административный округ города Москвы;</text:p>
          </table:table-cell>
          <table:table-cell table:style-name="TableRowCell" office:value-type="string">
            <text:p text:style-name="Table_20_Contents">60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2) районах и поселениях, входящих в Зеленоградский, Троицкий и Новомосковский административные округа города Москвы, а также в районах Молжаниновский Северного административного округа города Москвы, Северный Северо-Восточного административного округа города Москвы, Восточный, Новокосино и Косино-Ухтомский Восточного административного округа города Москвы, Некрасовка Юго-Восточного административного округа города Москвы, Северное Бутово и Южное Бутово Юго-Западного административного округа города Москвы, Солнцево, Ново-Переделкино и Внуково Западного административного округа города Москвы, Митино и Куркино Северо-Западного административного округа города Москвы;</text:p>
          </table:table-cell>
          <table:table-cell table:style-name="TableRowCell" office:value-type="string">
            <text:p text:style-name="Table_20_Contents">210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3) районах, входящих в Северный (за исключением района Молжаниновский), Северо-Восточный (за исключением района Северный), Восточный (за исключением районов Восточный, Новокосино и Косино-Ухтомский), Юго-Восточный (за исключением района Некрасовка), Южный, Юго-Западный (за исключением районов Северное Бутово и Южное Бутово), Западный (за исключением районов Солнцево, Ново-Переделкино и Внуково), Северо-Западный (за исключением районов Митино и Куркино) административные округа города Москвы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        <text:p text:style-name="Table_20_Contents">».</text:p>
          </table:table-cell>
        </table:table-row>
      </table:table>
      <text:p text:style-name="First_20_paragraph"><text:line-break/></text:p>
      <text:p text:style-name="Text_20_body"><text:span text:style-name="T2">Статья 2</text:span><text:line-break/><text:span text:style-name="T2">Настоящий Закон вступает в силу с 1 января 2015 года, но не ранее чем по истечении одного месяца со дня его официального опубликования.</text:span><text:line-break/><text:line-break/><text:span text:style-name="T3">Мэр Москвы</text:span><text:line-break/><text:span text:style-name="T3">С.С.Собянин</text:span><text:line-break/><text:line-break/><text:span text:style-name="T3">Москва, Московская городская Дума</text:span><text:line-break/><text:span text:style-name="T3">19 ноября 2014 года</text:span><text:line-break/><text:span text:style-name="T3">№52</text:span></text:p>
      <text:p text:style-name="Text_20_body"><text:line-break/></text:p>
      <text:p text:style-name="Text_20_body">Адрес страницы: <text:a xlink:type="simple" xlink:href="http://hamovniki.mos.ru/administrative-authority-shall-inform/detail/2155481.html" office:name=""><text:span text:style-name="Definition">http://hamovniki.mos.ru/administrative-authority-shall-inform/detail/215548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9T02:04:04Z</meta:creation-date>
    <dc:date>2023-11-19T02:04:04Z</dc:date>
  </office:meta>
</office:document-meta>
</file>