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проведении-социального-опроса-о-выборе-регионов-мест-отдыха-и-оздоровления-детей-льготных-категорий-в-2016-году"/>О проведении социального опроса о выборе регионов (мест) отдыха и оздоровления детей льготных категорий в 2016 году<text:bookmark-end text:name="о-проведении-социального-опроса-о-выборе-регионов-мест-отдыха-и-оздоровления-детей-льготных-категорий-в-2016-году"/></text:h>
      <text:p text:style-name="First_20_paragraph">02.11.2015</text:p>
      <text:p text:style-name="Text_20_body">Уважаемые москвичи!</text:p>
      <text:p text:style-name="Text_20_body"><text:line-break/></text:p>
      <text:p text:style-name="Text_20_body">В ходе подготовки к проведению детской оздоровительной кампании 2016 года и в целях определения основных регионов (мест) отдыха Департаментом культуры города Москвы и подведомственным учреждением - Государственным автономным учреждением культуры города Москвы "Московское агентство организации отдыха и туризма" (ГАУК "Мосгортур") проводится опрос родителей детей льготных категорий о предпочтительных регионах (местах) отдыха и оздоровления детей.</text:p>
      <text:p text:style-name="Text_20_body">Опрос проводится на официальном сайте ГАУК "Мосгортур" <text:a xlink:type="simple" xlink:href="http://www.mosgortur.ru" office:name=""><text:span text:style-name="Definition">www.mosgortur.ru</text:span></text:a> в период с 29 октября по 5 ноября 2015 г.</text:p>
      <text:p text:style-name="Text_20_body">Приняв участие в опросе, Вы поможете определить основные регионы (места) отдыха и оздоровления детей льготных категорий в 2016 году.</text:p>
      <text:p text:style-name="Text_20_body">Прохождение опроса займет не более 5 минут</text:p>
      <text:p text:style-name="Text_20_body">Опрос является частью социального исследования и не гарантирует получение путевки для отдыха и оздоровления, полностью оплаченной за счет средств бюджета города Москвы.</text:p>
      <text:p text:style-name="Text_20_body"><text:line-break/></text:p>
      <text:p text:style-name="Text_20_body">Адрес страницы: <text:a xlink:type="simple" xlink:href="http://hamovniki.mos.ru/administrative-authority-shall-inform/detail/2272259.html" office:name=""><text:span text:style-name="Definition">http://hamovniki.mos.ru/administrative-authority-shall-inform/detail/2272259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5T11:44:21Z</meta:creation-date>
    <dc:date>2023-06-05T11:44:21Z</dc:date>
  </office:meta>
</office:document-meta>
</file>