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рядок-выплаты-частичной-компенсации-стоимости-самостоятельно-приобретенной-путевки-на-отдых-и-оздоровление-детей-и-сопровождающих-их-лиц-в-2016-году"/>ПОРЯДОК выплаты частичной компенсации стоимости самостоятельно приобретенной путевки на отдых и оздоровление детей и сопровождающих их лиц в 2016 году<text:bookmark-end text:name="порядок-выплаты-частичной-компенсации-стоимости-самостоятельно-приобретенной-путевки-на-отдых-и-оздоровление-детей-и-сопровождающих-их-лиц-в-2016-году"/></text:h>
      <text:p text:style-name="First_20_paragraph">03.03.2016</text:p>
      <text:p text:style-name="Text_20_body"><text:a xlink:type="simple" xlink:href="/administrative-authority-shall-inform/2016-03-01.pdf" office:name=""><text:span text:style-name="Definition">ПОРЯДОК выплаты частичной компенсации стоимости самостоятельно прнобретенной путевки на отдых и оздоровление детей и сопровождающих их лиц в 2016 году</text:span></text:a></text:p>
      <text:p text:style-name="Text_20_body"><text:line-break/></text:p>
      <text:p text:style-name="Text_20_body">Адрес страницы: <text:a xlink:type="simple" xlink:href="http://hamovniki.mos.ru/administrative-authority-shall-inform/detail/2572157.html" office:name=""><text:span text:style-name="Definition">http://hamovniki.mos.ru/administrative-authority-shall-inform/detail/257215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4T09:38:16Z</meta:creation-date>
    <dc:date>2023-06-14T09:38:16Z</dc:date>
  </office:meta>
</office:document-meta>
</file>