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граничение-и-перекрытие-движения-в-связи-с-проведением-третьего-всеармейского-фестиваля-конкурса-армия-россии---2016-на-фрунзенской-набережной"/>Ограничение и перекрытие движения в связи с проведением Третьего Всеармейского фестиваля-конкурса "Армия России - 2016" на Фрунзенской набережной<text:bookmark-end text:name="ограничение-и-перекрытие-движения-в-связи-с-проведением-третьего-всеармейского-фестиваля-конкурса-армия-россии---2016-на-фрунзенской-набережной"/></text:h>
      <text:p text:style-name="First_20_paragraph">08.09.2016</text:p>
      <text:p text:style-name="Text_20_body"><text:line-break/></text:p>
      <text:p text:style-name="Text_20_body">Адрес страницы: <text:a xlink:type="simple" xlink:href="http://hamovniki.mos.ru/administrative-authority-shall-inform/detail/3702275.html" office:name=""><text:span text:style-name="Definition">http://hamovniki.mos.ru/administrative-authority-shall-inform/detail/370227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1:20:10Z</meta:creation-date>
    <dc:date>2023-06-06T21:20:10Z</dc:date>
  </office:meta>
</office:document-meta>
</file>