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енены-маршруты-общественного-транспорта-в-цао"/>Изменены маршруты общественного транспорта в ЦАО<text:bookmark-end text:name="изменены-маршруты-общественного-транспорта-в-цао"/></text:h>
      <text:p text:style-name="First_20_paragraph">13.12.2016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4425753.html" office:name=""><text:span text:style-name="Definition">http://hamovniki.mos.ru/administrative-authority-shall-inform/detail/442575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3T04:19:06Z</meta:creation-date>
    <dc:date>2024-09-23T04:19:06Z</dc:date>
  </office:meta>
</office:document-meta>
</file>