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тал-госуслуг-удобный-способ-дистанционного-общения-москвичей-с-налоговыми-органами"/>Портал госуслуг – удобный способ дистанционного общения москвичей с налоговыми органами<text:bookmark-end text:name="портал-госуслуг-удобный-способ-дистанционного-общения-москвичей-с-налоговыми-органами"/></text:h>
      <text:p text:style-name="First_20_paragraph">12.01.2017</text:p>
      <text:p text:style-name="Text_20_body">Налоговые органы всех уровней на протяжении нескольких лет проводят серьезную работу по изменению принципов взаимодействия с гражданским обществом. Регулярно внедряются инновационные формы взаимодействия с налогоплательщиками, расширяется перечень услуг, предоставляемых через Интернет.</text:p>
      <text:p text:style-name="Text_20_body">Воспользоваться электронными сервисами ФНС России можно не только на официальном сайте ведомства, но и с помощью <text:span text:style-name="T1">Единого портала государственных и муниципальных услуг</text:span> (<text:a xlink:type="simple" xlink:href="http://www.gosuslugi.ru/" office:name=""><text:span text:style-name="Definition">www.gosuslugi.ru</text:span></text:a>).</text:p>
      <text:p text:style-name="Text_20_body">Портал является федеральной государственной информационной системой, обеспечивающей предоставление государственных и муниципальных услуг в электронной форме.</text:p>
      <text:p text:style-name="Text_20_body">Воспользоваться порталом госуслуг налогоплательщик может в любой удобный для него момент, что максимально экономит время пользователей, предоставляя возможность взаимодействовать с налоговыми органами, не выходя из дома. Так, чтобы оформить документ привычным для горожан образом, необходимо прийти в налоговую инспекцию как минимум дважды: подать заявление и забрать готовый документ. С помощью портала госуслуг заявление на выдачу необходимых документов подается дистанционно, что сокращает для гражданина число визитов в территориальный налоговый орган.</text:p>
      <text:p text:style-name="Text_20_body">Кроме того, каждая электронная услуга, представленная на портале, сопровождается подробной инструкцией, включающей в себе алгоритм действий, которые предстоит выполнить пользователю для получения необходимых сведений. Данная инструкция, как правило, также включает в себя перечень документов, которые пользователю следует подготовить заранее, условия и сроки обработки данных, а также размер пошлин в случае, если они предусмотрены законодательством.</text:p>
      <text:p text:style-name="Text_20_body">Обновленный пользовательский интерфейс портала госуслуг (beta.gosuslugi.ru) стал ещё проще и мобильнее. Здесь представлен более широкий спектр доступных к получению госуслуг, а сориентироваться в их многообразии помогает удобное и наглядное меню.</text:p>
      <text:p text:style-name="Text_20_body"><text:line-break/></text:p>
      <text:p text:style-name="Text_20_body">Адрес страницы: <text:a xlink:type="simple" xlink:href="http://hamovniki.mos.ru/administrative-authority-shall-inform/detail/4657272.html" office:name=""><text:span text:style-name="Definition">http://hamovniki.mos.ru/administrative-authority-shall-inform/detail/465727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1T01:57:19Z</meta:creation-date>
    <dc:date>2023-12-01T01:57:19Z</dc:date>
  </office:meta>
</office:document-meta>
</file>