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реди-победителей---юные-футболисты-из-школ-хамовников"/>Среди победителей - юные футболисты из школ Хамовников<text:bookmark-end text:name="среди-победителей---юные-футболисты-из-школ-хамовников"/></text:h>
      <text:p text:style-name="First_20_paragraph">03.03.2017</text:p>
      <text:p text:style-name="Text_20_body"><text:line-break/></text:p>
      <text:p text:style-name="Text_20_body">Завершилось первенство в Чемпионате города Москвы по мини-футболу среди команд юношей и команд девушек 1999-2000, 220001-2002 и 2003-2004 годов рождения.</text:p>
      <text:p text:style-name="Text_20_body"><text:line-break/></text:p>
      <text:p text:style-name="Text_20_body">В этом году в соревнованиях школьной лиги приняли участие почти 30000 юных футболистов в составе более 3700 команд. До финала из них дошли лишь 24 сильнейшие команды.</text:p>
      <text:p text:style-name="Text_20_body"><text:line-break/></text:p>
      <text:p text:style-name="Text_20_body"><text:line-break/></text:p>
      <text:p text:style-name="Text_20_body">28 февраля на тренировочной базе сборной России, расположенной на территории Международного выставочного центра «Крокус Экспо» прошел финал Чемпионата города Москвы по мини-футболу.</text:p>
      <text:p text:style-name="Text_20_body"><text:line-break/></text:p>
      <text:p text:style-name="Text_20_body">В результате упорной борьбы определились лучшие команды, заслужившие не только медали, но и право представлять Москву на Всероссийских соревнованиях по мини-футболу весной этого года в подмосковном Щелково.</text:p>
      <text:p text:style-name="Text_20_body"><text:line-break/></text:p>
      <text:p text:style-name="Text_20_body"><text:line-break/></text:p>
      <text:p text:style-name="Text_20_body">Среди победителей есть и юные спортсмены из Хамовников: две команды ГБОУ «Лицей № 1535» вышли финал: 1-е место у команды юношей 2001-2002 г.р. и 3-е место у команды юношей 1999 -2000 г.р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5124020.html" office:name=""><text:span text:style-name="Definition">http://hamovniki.mos.ru/administrative-authority-shall-inform/detail/512402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03:38:31Z</meta:creation-date>
    <dc:date>2023-08-17T03:38:31Z</dc:date>
  </office:meta>
</office:document-meta>
</file>