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кономьте-время-с-госуслугами"/>Экономьте время с госуслугами<text:bookmark-end text:name="экономьте-время-с-госуслугами"/></text:h>
      <text:p text:style-name="First_20_paragraph">29.06.2017</text:p>
      <text:p text:style-name="Text_20_body"><text:line-break/></text:p>
      <text:p text:style-name="Text_20_body">Адрес страницы: <text:a xlink:type="simple" xlink:href="http://hamovniki.mos.ru/administrative-authority-shall-inform/detail/6330712.html" office:name=""><text:span text:style-name="Definition">http://hamovniki.mos.ru/administrative-authority-shall-inform/detail/633071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2T13:58:42Z</meta:creation-date>
    <dc:date>2023-06-22T13:58:42Z</dc:date>
  </office:meta>
</office:document-meta>
</file>