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сведению-налогоплательщика"/>К сведению налогоплательщика<text:bookmark-end text:name="к-сведению-налогоплательщика"/></text:h>
      <text:p text:style-name="First_20_paragraph">17.10.2017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6921729.html" office:name=""><text:span text:style-name="Definition">http://hamovniki.mos.ru/administrative-authority-shall-inform/detail/692172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22:58:00Z</meta:creation-date>
    <dc:date>2024-12-17T22:58:00Z</dc:date>
  </office:meta>
</office:document-meta>
</file>