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диному-порталу-госуслуг-исполняется-восемь-лет"/>Единому порталу госуслуг исполняется восемь лет<text:bookmark-end text:name="единому-порталу-госуслуг-исполняется-восемь-лет"/></text:h>
      <text:p text:style-name="First_20_paragraph">29.12.2017</text:p>
      <text:p text:style-name="Text_20_body">Электронные госуслуги стали неотъемлемой частью повседневной жизни современного человеком. С каждым годом растет не только их количество, но и требования к качеству их предоставления.<text:line-break/>Начавший свою работу 15 декабря 2009 года Единый портал государственных услуг сегодня стал единой точкой доступа ко всем госуслугам в электронном виде. Количество пользователей портала по всей России в настоящее время превышает 62 млн человек.<text:line-break/>В числе преимуществ портала – его удобство и простота в использовании, возможность отслеживать статус интересующих гражданина услуг в режиме реального времени.<text:line-break/>Для получения госуслуг в электронном виде необходимо быть зарегистрированным в Единой системе идентификации и аутентификации (<text:a xlink:type="simple" xlink:href="https://esia.gosuslugi.ru/public/ra/" office:name=""><text:span text:style-name="Definition">https://esia.gosuslugi.ru/public/ra/</text:span></text:a>). Для этого следует заполнить анкету и подтвердить свою личность в любом Центре обслуживания пользователей, при обращении в который гражданин должен иметь при себе паспорт и страховое свидетельство обязательного пенсионного страхования.<text:line-break/>В случае возникновения вопросов пользователь всегда может обратиться в техническую поддержку по телефону 8-800-100-70-10 (звонок бесплатный).<text:line-break/>Следует отметить, что пользователи Единого портала государственных услуг с подтвержденной учетной записью могут получить доступ к интерактивному сервису ФНС России «Личный кабинет налогоплательщика для физических лиц» без посещения инспекций города.<text:line-break/><text:line-break/><text:line-break/><text:line-break/>Пользователи портала госуслуг могут получить справку о доходах 2-НДФЛ в электронном виде<text:line-break/><text:line-break/><text:line-break/>Пользователи Единого портала государственных услуг, имеющие подтвержденную учетную запись, могут с помощью сайта получить справку о доходах (2-НДФЛ) в «Личном кабинете» ФНС России в онлайн-режиме.<text:line-break/>Чтобы получить справку, гражданину следует войти в «Личный кабинет» на официальном сайте ФНС России через Госуслуги, перейти на вкладку «Налог на доходы ФЛ и страховые взносы» и выбрать «Сведения о справках по форме 2-НДФЛ». Выбрав интересующий год, пользователь может просмотреть справку или сохранить её на компьютере.<text:line-break/>В случае необходимости сохранённую справку можно отправить в электронном виде по необходимому адресу.<text:line-break/>Электронная подпись в справке 2-НДФЛ формата .pdf уже встроена непосредственно в документ.<text:line-break/><text:line-break/><text:line-break/><text:line-break/><text:line-break/><text:line-break/><text:line-break/><text:line-break/><text:line-break/><text:line-break/><text:line-break/><text:line-break/>Получить государственные услуги ФНС России можно на Едином портале государственных услуг<text:line-break/><text:line-break/>Получить государственные услуги, предоставляемые Федеральной налоговой службой России, можно как при личном визите в налоговые инспекции, так и через сайты Федеральной налоговой службы и Единого портала государственных и муниципальных услуг (ЕПГУ).<text:line-break/>Портал доступен любому пользователю сети Интернет и обеспечивает быстрый поиск информации по государственным услугам. Все доступные в регионе госуслуги расписаны по ведомствам, популярности и жизненным ситуациям, что значительно облегчает их поиск. Информация сгруппирована по двум категориям: для физических и юридических лиц.<text:line-break/>Через ЕПГУ можно получить такие востребованные госуслуги ФНС как информация о начисленных налогах и налоговой задолженности, сведения из специализированных реестров (ЕГРЮЛ, ЕГРИП и других), интерактивно заполнить декларацию по налогу на доходы физических лиц по форме - 3 НДФЛ и направить ее в инспекцию, получить  информацию об ИНН и т.д.<text:line-break/>Кроме того, пользователям портала предоставлена возможность перейти в интерактивный сервис ФНС России «Личный кабинет налогоплательщика для физических лиц».<text:line-break/>Несомненным преимуществом Интернет-портала госуслуги и сайта ФНС России является то, что пользователь может оформить заявку на получение и отслеживать статус рассмотрения нужной ему государственной услуги в удобное для него время. Это позволяет налогоплательщику значительно экономить время и получить качественный результат.<text:line-break/></text:p>
      <text:p text:style-name="Text_20_body"><text:line-break/></text:p>
      <text:p text:style-name="Text_20_body">Адрес страницы: <text:a xlink:type="simple" xlink:href="http://hamovniki.mos.ru/administrative-authority-shall-inform/detail/7069899.html" office:name=""><text:span text:style-name="Definition">http://hamovniki.mos.ru/administrative-authority-shall-inform/detail/706989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6:46:03Z</meta:creation-date>
    <dc:date>2023-05-26T16:46:03Z</dc:date>
  </office:meta>
</office:document-meta>
</file>