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ажаемые-налогоплательщики"/>УВАЖАЕМЫЕ НАЛОГОПЛАТЕЛЬЩИКИ!<text:bookmark-end text:name="уважаемые-налогоплательщики"/></text:h>
      <text:p text:style-name="First_20_paragraph">31.05.2018</text:p>
      <text:p text:style-name="Text_20_body">Инспекция ФНС России № 4 по г. Москве в целях второго этапа реформы по новому порядку применения контрольно-кассовой техники (далее – ККТ) информирует, что с 1 июля 2018 года будут обязаны перейти на новый порядок применения ККТ:</text:p>
      <text:p text:style-name="Text_20_body">· <text:span text:style-name="T1">индивидуальные предприниматели с наемными работниками на единый налог на вмененный доход (далее – ЕНВД) или патентной системе налогообложения (далее – ПСН) и организации на ЕНВД в сфере торговли и общепита;</text:span></text:p>
      <text:p text:style-name="Text_20_body">· <text:span text:style-name="T1">организации и индивидуальные предприниматели, имеющие работников, с которыми заключены трудовые договоры, оказывающие услуги общественного питания;</text:span></text:p>
      <text:p text:style-name="Text_20_body">· <text:span text:style-name="T1">индивидуальные предприниматели с наемными работниками и организации, которые занимаются вендингом (продажи товаров и услуг через торговые автоматы)</text:span></text:p>
      <text:p text:style-name="Text_20_body">Индивидуальные предприниматели, применяющие ЕНВД и (или) ПСН, вправе уменьшить расходы на приобретение ККТ из суммы налога при соблюдении определенных условий. Максимальный налоговый вычет на приобретение ККТ составляет 18000 рублей на каждую единицу кассовой техники.</text:p>
      <text:p text:style-name="Text_20_body">Обращается внимание, что индивидуальные предприниматели, применяющие ЕНВД или ПСН в сфере розничной торговли и (или) общепита и имеющие работников, вправе уменьшить сумму налога на сумму расходов в связи с приобретением ККТ при условии регистрации ККТ в период с 1 февраля 2017 года до 1 июля 2018.</text:p>
      <text:p text:style-name="Text_20_body">В случае возникновения вопросов, Вы также можете обратиться в ИНФС России №4 по г. Москве по телефонам (495) 400-03-93 и (495) 400-03-63 или получить более подробную информацию на официальном сайте ФНС России <text:a xlink:type="simple" xlink:href="http://www.nalog.ru/" office:name=""><text:span text:style-name="Definition">www.nalog.ru</text:span></text:a> и специальном разделе kkt-online.nalog.ru</text:p>
      <text:p text:style-name="Text_20_body"><text:line-break/></text:p>
      <text:p text:style-name="Text_20_body">Адрес страницы: <text:a xlink:type="simple" xlink:href="http://hamovniki.mos.ru/administrative-authority-shall-inform/detail/7365853.html" office:name=""><text:span text:style-name="Definition">http://hamovniki.mos.ru/administrative-authority-shall-inform/detail/7365853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2T19:23:10Z</meta:creation-date>
    <dc:date>2023-10-02T19:23:10Z</dc:date>
  </office:meta>
</office:document-meta>
</file>